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усская-школа-оздоровительного-цигун-проводит-бесплатные-он-лайн-занятия"/>«Русская школа оздоровительного Цигун» проводит бесплатные он-лайн занятия<text:bookmark-end text:name="русская-школа-оздоровительного-цигун-проводит-бесплатные-он-лайн-занятия"/></text:h>
      <text:p text:style-name="First_20_paragraph">18.05.2020</text:p>
      <text:h text:style-name="Heading_20_1" text:outline-level="1"><text:bookmark-start text:name="русская-школа-оздоровительного-цигун-проводит-бесплатные-он-лайн-занятия-1"/>«Русская школа оздоровительного Цигун» проводит бесплатные он-лайн занятия<text:bookmark-end text:name="русская-школа-оздоровительного-цигун-проводит-бесплатные-он-лайн-занятия-1"/></text:h>
      <text:p text:style-name="First_20_paragraph"><text:line-break/></text:p>
      <text:p text:style-name="Text_20_body"><text:line-break/></text:p>
      <text:p text:style-name="Text_20_body"><text:line-break/></text:p>
      <text:p text:style-name="Text_20_body">В рамках программы «Московское долголетие», «Русская школа оздоровительного Цигун» проводит бесплатные</text:p>
      <text:p text:style-name="Text_20_body"><text:span text:style-name="T1">он-лайн занятия</text:span>, где ежедневно для участников проекта Московское долголетие в 9:00 ч. проходят прямые трансляции по гимнастике Цигун, Адаптивной гимнастике ШАГ50+ и гимнастике Тайцзи на сайте школы www.rushq.ru</text:p>
      <text:p text:style-name="Text_20_body">на VIMEO.COM <text:a xlink:type="simple" xlink:href="https://vimeo.com/sag50" office:name=""><text:span text:style-name="Definition">https://vimeo.com/sag50</text:span></text:a></text:p>
      <text:p text:style-name="Text_20_body">на FACEBOOK <text:a xlink:type="simple" xlink:href="https://www.facebook.com/sag50" office:name=""><text:span text:style-name="Definition">https://www.facebook.com/sag50</text:span></text:a></text:p>
      <text:p text:style-name="Text_20_body">на YOUTUBE <text:a xlink:type="simple" xlink:href="http://www.youtube.com/c/Healthqigongonline" office:name=""><text:span text:style-name="Definition">http://www.youtube.com/c/Healthqigongonline</text:span></text:a></text:p>
      <text:p text:style-name="Text_20_body"><text:line-break/></text:p>
      <text:p text:style-name="Text_20_body">Адрес страницы: <text:a xlink:type="simple" xlink:href="http://bibirevo.mos.ru/presscenter/news/true/detail/8902626.html" office:name=""><text:span text:style-name="Definition">http://bibirevo.mos.ru/presscenter/news/true/detail/8902626.html</text:span></text:a></text:p>
      <text:p text:style-name="Text_20_body"><text:a xlink:type="simple" xlink:href="http://bibirevo.mos.ru" office:name=""><text:span text:style-name="Definition">Управа района Бибир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9T23:57:50Z</meta:creation-date>
    <dc:date>2025-04-09T23:57:50Z</dc:date>
  </office:meta>
</office:document-meta>
</file>