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ября-на-пришвина-состоятся-публичные-слушания-лескова-ул.-вл.1.стр.1.2-пришвина-ул.-д.-22."/>14 ноября на Пришвина состоятся публичные слушания: Лескова ул., вл.1.стр.1.2; Пришвина ул., д. 22.<text:bookmark-end text:name="ноября-на-пришвина-состоятся-публичные-слушания-лескова-ул.-вл.1.стр.1.2-пришвина-ул.-д.-22."/></text:h>
      <text:p text:style-name="First_20_paragraph">28.10.2019</text:p>
      <text:p text:style-name="Text_20_body"><text:span text:style-name="T1">ОПОВЕЩЕНИЕ О ПРОВЕДЕНИИ ПУБЛИЧНЫХ СЛУШАНИЙ</text:span></text:p>
      <text:p text:style-name="Text_20_body">На публичные слушания представляются:</text:p>
      <text:p text:style-name="Text_20_body">- проект внесения изменений в правила землепользования и застройки города Москвы в отношении территории по адресу: ул. Лескова, вл. 1А, стр. 1, 2<text:line-break/>(кад. №№77:02:0002002:5,77:02:0002002:20);</text:p>
      <text:p text:style-name="Text_20_body">- проект внесения изменений в правила землепользования и застройки города Москвы в части территории по адресу: ул. Пришвина, вл. 22 (кад. № 77:02:0002013:69).</text:p>
      <text:p text:style-name="Text_20_body">Информационные материалы по темам публичных слушаний представлены на экспозициях по адресу: ул. Пришвина, д. 12, корп. 2 (здание управы района).</text:p>
      <text:p text:style-name="Text_20_body">Экспозиции открыты <text:span text:style-name="T1">с 5 по 13 ноября 2019 года.</text:span></text:p>
      <text:p text:style-name="Text_20_body">Часы работы: понедельник-четверг: с 08:30 до 17:00, пятница: с 08:30 до 15:00 (9, 10 ноября – выходные дни).</text:p>
      <text:p text:style-name="Text_20_body">На выставках проводятся консультации по темам публичных слушаний.</text:p>
      <text:p text:style-name="Text_20_body"><text:span text:style-name="T1">Собрания</text:span> участников публичных слушаний состоятся <text:span text:style-name="T1">14 ноября 2019 года</text:span>:</text:p>
      <text:p text:style-name="Text_20_body">- <text:span text:style-name="T1">в 19:00</text:span> по проекту внесения изменений в правила землепользования и застройки города Москвы в отношении территории по адресу: ул. Лескова, вл. 1А,<text:line-break/>стр. 1, 2 (кад. №№77:02:0002002:5,77:02:0002002:20), по адресу: ул. Пришвина, д. 12, корп. 2 (здание управы района, актовый зал);</text:p>
      <text:p text:style-name="Text_20_body">- <text:span text:style-name="T1">в 19:30</text:span> по проекту внесения изменений в правила землепользования и застройки города Москвы в части территории по адресу: ул. Пришвина, вл. 22<text:line-break/>(кад. № 77:02:0002013:69), по адресу: ул. Пришвина, д. 12, корп. 2 (здание управы района, актовый зал).</text:p>
      <text:p text:style-name="Text_20_body"><text:bookmark text:name="OLE_LINK1"/> <text:bookmark text:name="OLE_LINK2"/> <text:bookmark text:name="OLE_LINK3"/> Время регистрации участников с 18:00 часов.</text:p>
      <text:p text:style-name="Text_20_body">В период проведения публичных слушаний участники публичных слушаний имеют право представить свои предложения и замечания по обсуждаемым проектам посредства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Номера контактных справочных телефонов: 8-499-207-80-30, 8-499-207-62-74.</text:p>
      <text:p text:style-name="Text_20_body">Почтовый адрес Окружной комиссии: 129010, Москва, пр. Мира, д. 18.</text:p>
      <text:p text:style-name="Text_20_body">Электронный адрес Окружной комиссии: svao-us2013@yandex.ru.</text:p>
      <text:p text:style-name="Text_20_body">Информационные материалы по проектам размещены на официальном сайте управы района Бибирево (bibirevo.mos.ru).</text:p>
      <text:p text:style-name="Text_20_body"><text:line-break/></text:p>
      <text:p text:style-name="Text_20_body"><text:line-break/></text:p>
      <text:p text:style-name="Text_20_body">Документы:</text:p>
      <text:p text:style-name="Text_20_body"><text:a xlink:type="simple" xlink:href="/СВАО_ЛЕСКОВА_1А_.doc" office:name=""><text:span text:style-name="Definition">/СВАО_ЛЕСКОВА_1А_.doc</text:span></text:a></text:p>
      <text:p text:style-name="Text_20_body"><text:a xlink:type="simple" xlink:href="/ПС_ЛЕСКОВА%201_А_.pdf" office:name=""><text:span text:style-name="Definition">/ПС_ЛЕСКОВА 1_А_.pdf</text:span></text:a></text:p>
      <text:p text:style-name="Text_20_body"><text:a xlink:type="simple" xlink:href="/Распоряжение%20906.PDF" office:name=""><text:span text:style-name="Definition">/Распоряжение 906.PDF</text:span></text:a></text:p>
      <text:p text:style-name="Text_20_body"><text:a xlink:type="simple" xlink:href="/Распоряжение%20379.pdf" office:name=""><text:span text:style-name="Definition">/Распоряжение 379.pdf</text:span></text:a></text:p>
      <text:p text:style-name="Text_20_body"><text:a xlink:type="simple" xlink:href="/Пришвина,%20вл.%2022%20(кад.69)1.pdf" office:name=""><text:span text:style-name="Definition">/Пришвина, вл. 22 (кад.69)1.pdf</text:span></text:a></text:p>
      <text:p text:style-name="Text_20_body"><text:a xlink:type="simple" xlink:href="/Пришвина,%20вл.%2022%20(кад.69)1.docx" office:name=""><text:span text:style-name="Definition">/Пришвина, вл. 22 (кад.69)1.docx</text:span></text:a></text:p>
      <text:p text:style-name="Text_20_body"><text:a xlink:type="simple" xlink:href="/Протокол%20Лескова%201А%20сайт..docx" office:name=""><text:span text:style-name="Definition">ПРОТОКОЛ публичных слушаний по проекту внесения изменений в правила землепользования и застройки города Москвы в отношении территории по адресу: ул. Лескова, вл. 1А, стр. 1, 2 (кад. №№77:02:0002002:5,77:02:0002002:20)</text:span></text:a></text:p>
      <text:p text:style-name="Text_20_body"><text:a xlink:type="simple" xlink:href="/Заключение%20Лескова%201А%20сайт..docx" office:name=""><text:span text:style-name="Definition">ЗАКЛЮЧЕНИЕ по результатам публичных слушаний по проекту внесения изменений в правила землепользования и застройки города Москвы в отношении территории по адресу: ул. Лескова, вл. 1А, стр. 1, 2 (кад. №№77:02:0002002:5,77:02:0002002:20)</text:span></text:a></text:p>
      <text:p text:style-name="Text_20_body"><text:a xlink:type="simple" xlink:href="/Протокол%20пришвина%2022%20метро%20сайт..docx" office:name=""><text:span text:style-name="Definition">ПРОТОКОЛ публичных слушаний по проекту внесения изменений в правила землепользования и застройки города Москвы в отношении территории по адресу: ул. Пришвина, вл. 22 (кад. № 77:02:0002013:69)</text:span></text:a></text:p>
      <text:p text:style-name="Text_20_body"><text:a xlink:type="simple" xlink:href="/Заключение%20Пришвина%2022%20метро%20сайт..docx" office:name=""><text:span text:style-name="Definition">ЗАКЛЮЧЕНИЕ публичных слушаний по проекту внесения изменений в правила землепользования и застройки города Москвы в отношении территории по адресу: ул. Пришвина, вл. 22 (кад. № 77:02:0002013:69)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bibirevo.mos.ru/presscenter/news/true/detail/8447937.html" office:name=""><text:span text:style-name="Definition">http://bibirevo.mos.ru/presscenter/news/true/detail/8447937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20:11:04Z</meta:creation-date>
    <dc:date>2023-10-10T20:11:04Z</dc:date>
  </office:meta>
</office:document-meta>
</file>