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ие-расценок-на-услуги-по-содержанию-и-текущему-ремонту-внутриквартирного-оборудования-не-относящегося-к-общему-имуществу-в-многоквартирном-доме"/>Утверждение расценок на услуги по содержанию и текущему ремонту внутриквартирного оборудования, не относящегося к общему имуществу в многоквартирном доме<text:bookmark-end text:name="утверждение-расценок-на-услуги-по-содержанию-и-текущему-ремонту-внутриквартирного-оборудования-не-относящегося-к-общему-имуществу-в-многоквартирном-доме"/></text:h>
      <text:p text:style-name="First_20_paragraph">01.11.2024</text:p>
      <text:p text:style-name="Text_20_body"><text:a xlink:type="simple" xlink:href="/Приложение%201.xlsx" office:name=""><text:span text:style-name="Definition">Приложение 1.xlsx</text:span></text:a></text:p>
      <text:p text:style-name="Text_20_body"><text:line-break/></text:p>
      <text:p text:style-name="Text_20_body">Адрес страницы: <text:a xlink:type="simple" xlink:href="http://bibirevo.mos.ru/presscenter/news/true/detail/12640068.html" office:name=""><text:span text:style-name="Definition">http://bibirevo.mos.ru/presscenter/news/true/detail/12640068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5:07Z</meta:creation-date>
    <dc:date>2025-04-09T23:55:07Z</dc:date>
  </office:meta>
</office:document-meta>
</file>