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дома-11-по-улице-коненкова-выявлено-транспортное-средство-имеющее-признаки-брошенного-транспортного-средства"/>В районе дома 11 по улице Коненкова выявлено транспортное средство, имеющее признаки брошенного транспортного средства<text:bookmark-end text:name="в-районе-дома-11-по-улице-коненкова-выявлено-транспортное-средство-имеющее-признаки-брошенного-транспортного-средства"/></text:h>
      <text:p text:style-name="First_20_paragraph">15.09.2023</text:p>
      <text:p text:style-name="Text_20_body">На территории района Бибирево города Москвы в районе дома 11 по улице Коненкова выявлено транспортное средство, имеющее признаки брошенного транспортного средства. На транспортном средстве размещено уведомление о необходимости приведения транспортного средства в состояние, не позволяющее идентифицировать его как брошенное.</text:p>
      <text:p text:style-name="Text_20_body">В случае, если транспортное средство не будет приведено в надлежащее санитарно-техническое состояние, в соответствии с постановлением Правительства Москвы от 23.09.2014 № 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, транспортное средство будет перемещено на площадку временного хранения в срок до 17.09.2023.</text:p>
      <text:p text:style-name="Text_20_body"><text:line-break/></text:p>
      <text:p text:style-name="Text_20_body"><text:line-break/></text:p>
      <text:p text:style-name="Text_20_body">Адрес страницы: <text:a xlink:type="simple" xlink:href="http://bibirevo.mos.ru/presscenter/news/true/detail/11833391.html" office:name=""><text:span text:style-name="Definition">http://bibirevo.mos.ru/presscenter/news/true/detail/11833391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5T07:47:26Z</meta:creation-date>
    <dc:date>2023-09-15T07:47:26Z</dc:date>
  </office:meta>
</office:document-meta>
</file>