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чти-14-миллионов-сведений-из-реестра-недвижимости-выдано-в-столице-за-9-месяцев"/>Почти 14 миллионов сведений из реестра недвижимости выдано в столице за 9 месяцев<text:bookmark-end text:name="почти-14-миллионов-сведений-из-реестра-недвижимости-выдано-в-столице-за-9-месяцев"/></text:h>
      <text:p text:style-name="First_20_paragraph">16.11.2021</text:p>
      <text:p text:style-name="Text_20_body"><text:line-break/></text:p>
      <text:p text:style-name="Text_20_body"><text:line-break/></text:p>
      <text:p text:style-name="Text_20_body">Адрес страницы: <text:a xlink:type="simple" xlink:href="http://bibirevo.mos.ru/presscenter/news/true/detail/10397284.html" office:name=""><text:span text:style-name="Definition">http://bibirevo.mos.ru/presscenter/news/true/detail/10397284.html</text:span></text:a></text:p>
      <text:p text:style-name="Text_20_body"><text:a xlink:type="simple" xlink:href="http://bibirevo.mos.ru" office:name=""><text:span text:style-name="Definition">Управа района Бибир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2T23:37:23Z</meta:creation-date>
    <dc:date>2023-05-22T23:37:23Z</dc:date>
  </office:meta>
</office:document-meta>
</file>