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овое-оборудование-на-мачту-в-шенкурском-установят-только-после-разрешения-роспотребнадзора"/>Сотовое оборудование на мачту в Шенкурском установят только после разрешения Роспотребнадзора<text:bookmark-end text:name="сотовое-оборудование-на-мачту-в-шенкурском-установят-только-после-разрешения-роспотребнадзора"/></text:h>
      <text:p text:style-name="First_20_paragraph">28.12.2020</text:p>
      <text:p text:style-name="Text_20_body"><text:span text:style-name="T1">Житель района Бибирево обратился в интернете с вопросом о назначении мачты, установленной возле жилого дома, школы и поликлиники в Шенкурском проезде, рассказали в управе, отвечая на вопрос одного из местных жителей.</text:span></text:p>
      <text:p text:style-name="Text_20_body"><text:span text:style-name="T2">— Во дворе между домом 8-б, поликлиникой № 179, школой № 953, отд. № 3 по Шенкурскому проезду в настоящее время устанавливается мачта, предназначенная судя по ее размерам, для установки на нее антенн и каких-либо иных приемопередающих устройств. Прошу сообщить назначение этой мачты, с кем согласована установка, соблюдены ли нормы САНПИН. Интересовало ли установщиков мнение жителей, возможное влияние излучения на жителей, учащихся школы, пациентов поликлиники и работу медицинской техники? — написал Анатолий.</text:span></text:p>
      <text:p text:style-name="Text_20_body">Сообщаем, что на основании договора аренды между ГУП «Моссвет» и ООО «Вертикаль», опора передана ООО «Вертикаль» с правом проведения капитального ремонта, в том числе путем ее замены, наращивания высоты до 27 метров и размещения на опоре оборудования сотовых станций. Ордер на проведение работ от 03.12.2020 № 20020494. Установка сотового оборудования будет осуществлена только после получения разрешительной документации в Роспотребнадзоре. Мощность оборудования, согласно СанПиНу, не должна превышать 10 микроватт на квадратный сантиметр, и оно должно находиться минимум в 25 метрах от жилых домов.</text:p>
      <text:p text:style-name="Text_20_body"><text:line-break/></text:p>
      <text:p text:style-name="Text_20_body">Адрес страницы: <text:a xlink:type="simple" xlink:href="http://bibirevo.mos.ru/presscenter/news/detail/9584470.html" office:name=""><text:span text:style-name="Definition">http://bibirevo.mos.ru/presscenter/news/detail/9584470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1T22:07:28Z</meta:creation-date>
    <dc:date>2024-12-21T22:07:28Z</dc:date>
  </office:meta>
</office:document-meta>
</file>