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осле-строительства-бассейна-на-лескова-прилегающая-территория-будет-благоустроена"/>После строительства бассейна на Лескова прилегающая территория будет благоустроена<text:bookmark-end text:name="после-строительства-бассейна-на-лескова-прилегающая-территория-будет-благоустроена"/></text:h>
      <text:p text:style-name="First_20_paragraph">13.11.2020</text:p>
      <text:p text:style-name="Text_20_body"><text:span text:style-name="T1">Как мы ранее сообщали, началось строительство бассейна для училища олимпийского резерва № 4 имени А. Я. Гомельского на улице Лескова, вл. 25а. Подробнее о проекте сообщили в префектуре СВАО.</text:span></text:p>
      <text:p text:style-name="Text_20_body"><text:span text:style-name="T2">— По проекту, трехэтажное здание площадью 6,7 тысяч квадратных метров рассчитано на 100 посещений в смену. Кроме бассейна с раздевалками и душевыми, здесь разместят сауну, тренажерный и игровой залы, массажный кабинет, комнату отдыха, тренерские, судейская, кабинеты врача и дежурной медсестры, административные помещения, — сообщает пресс-служба префектуры.</text:span></text:p>
      <text:p text:style-name="Text_20_body">Прилегающая к зданию бассейна территория будет благоустроена, её озеленят.</text:p>
      <text:p text:style-name="Text_20_body">Уточняется, что заезд для автомобилей будет обустроен со стороны улицы Лескова.</text:p>
      <text:p text:style-name="Text_20_body"><text:span text:style-name="T2">— Напомним, из-за сильного износа бассейн на Белозерской улице, 14 был демонтирован. Выяснилось, что причиной трещин и деформации стен стало разуплотнение фундаментной плиты. Все повреждения связаны с тем, что под зданием на глубине чуть более 15 метров обнаружилась подземная река. Поэтому было принято решение аварийную конструкцию разобрать и построить новый бассейн на Лескова, 25а, — также добавили в префектуре СВАО.</text:span></text:p>
      <text:p text:style-name="Text_20_body"><text:line-break/></text:p>
      <text:p text:style-name="Text_20_body">Адрес страницы: <text:a xlink:type="simple" xlink:href="http://bibirevo.mos.ru/presscenter/news/detail/9423588.html" office:name=""><text:span text:style-name="Definition">http://bibirevo.mos.ru/presscenter/news/detail/9423588.html</text:span></text:a></text:p>
      <text:p text:style-name="Text_20_body"><text:a xlink:type="simple" xlink:href="http://bibirevo.mos.ru" office:name=""><text:span text:style-name="Definition">Управа района Бибир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4T22:09:52Z</meta:creation-date>
    <dc:date>2023-08-24T22:09:52Z</dc:date>
  </office:meta>
</office:document-meta>
</file>