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ца-из-бибирева-занялась-сбором-крышечек"/>Школьница из Бибирева занялась сбором крышечек<text:bookmark-end text:name="школьница-из-бибирева-занялась-сбором-крышечек"/></text:h>
      <text:p text:style-name="First_20_paragraph">29.09.2020</text:p>
      <text:p text:style-name="Text_20_body"><text:span text:style-name="T1">Напомним, благотворительный фонд «Волонтёры в помощь детям-сиротам» объявляет сбор пластиковых крышечек от воды и других напитков и затем отправляет их на перерабатывающие заводы, заключившие договоры с фондом. Полученные деньги идут на приобретение инвалидных колясок и других вещей, необходимых детям с ограниченными возможностями здоровья, воспитывающимся в приёмных семьях.</text:span></text:p>
      <text:p text:style-name="Text_20_body">Сейчас открыт сбор для шестнадцатилетней Алёны из Калужской области. У девушки спинномозговая грыжа, удалена одна почка. Ей нужна инвалидная коляска. С её помощью Алёна сможет самостоятельно передвигаться, правильно сидеть.</text:p>
      <text:p text:style-name="Text_20_body">Пятиклассница Ксения Сапрыкина с улицы Лескова тоже помогает детям-инвалидам. О проекте «Добрые крышечки» она узнала из нашей газеты.</text:p>
      <text:p text:style-name="Text_20_body"><text:span text:style-name="T2">— Я прочитала в «Звёздном бульваре», что детям-инвалидам нужны коляски, ходунки и другие вещи. Мы начали собирать крышечки от воды и молока всей семьёй. В подъезде я тоже поставила коробку. А ещё крышечки мне приносят одноклассники, которым я рассказала, как можно помочь больным детям, если не выбрасывать пластик. У меня уже набрался огромный пакет крышечек, — рассказала Ксения.</text:span></text:p>
      <text:p text:style-name="Text_20_body">Присоединившись к проекту, вы тоже сможете оказать помощь детям. Пункты приёма крышечек в СВАО находятся по адресам: ул. Бажова, 8; ул. Каргопольская, 8, стр. 1; ул. Яблочкова, 37.</text:p>
      <text:p text:style-name="Text_20_body"><text:line-break/></text:p>
      <text:p text:style-name="Text_20_body">Адрес страницы: <text:a xlink:type="simple" xlink:href="http://bibirevo.mos.ru/presscenter/news/detail/9278532.html" office:name=""><text:span text:style-name="Definition">http://bibirevo.mos.ru/presscenter/news/detail/9278532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13:15:01Z</meta:creation-date>
    <dc:date>2023-06-15T13:15:01Z</dc:date>
  </office:meta>
</office:document-meta>
</file>