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мяу-дискотеке-в-дк-темп-будут-принимать-гостинцы-для-кошек-из-приюта"/>На «Мяу-дискотеке» в ДК «Темп» будут принимать гостинцы для кошек из приюта<text:bookmark-end text:name="на-мяу-дискотеке-в-дк-темп-будут-принимать-гостинцы-для-кошек-из-приюта"/></text:h>
      <text:p text:style-name="First_20_paragraph">03.02.2020</text:p>
      <text:p text:style-name="Text_20_body">Традиционная «Мяу-дискотека» пройдет 8 февраля в доме культуры «Темп» в Шенкурском проезде. Это развлекательное и вместе с тем благотворительное мероприятие уже успело завоевать популярность у жителей Бибирева.</text:p>
      <text:p text:style-name="Text_20_body">— Зажигательная «Мяу-дискотека» будет традиционно посвящена кошкам. Юные жители района смогут и потанцевать, и повеселиться вместе с аниматорами, и принять участие в интерактивных играх. Всем желающим будут делать аквагрим. Ну и, конечно же, на благотворительной дискотеке мы будем принимать от жителей района кошачий корм и другие гостинцы, которые мы передадим подопечным приюта «Искра», — рассказали организаторы.</text:p>
      <text:p text:style-name="Text_20_body">Начало дискотеки — в 16.00. Адрес дома культуры «Темп»: Шенкурский проезд, 3.</text:p>
      <text:p text:style-name="Text_20_body"><text:line-break/></text:p>
      <text:p text:style-name="Text_20_body">Адрес страницы: <text:a xlink:type="simple" xlink:href="http://bibirevo.mos.ru/presscenter/news/detail/8662328.html" office:name=""><text:span text:style-name="Definition">http://bibirevo.mos.ru/presscenter/news/detail/8662328.html</text:span></text:a></text:p>
      <text:p text:style-name="Text_20_body"><text:a xlink:type="simple" xlink:href="http://bibirevo.mos.ru" office:name=""><text:span text:style-name="Definition">Управа района Бибир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6T09:31:25Z</meta:creation-date>
    <dc:date>2023-06-16T09:31:25Z</dc:date>
  </office:meta>
</office:document-meta>
</file>