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текущий-год-в-бибиреве-отремонтировано-111-подъездов"/>За текущий год в Бибиреве отремонтировано 111 подъездов<text:bookmark-end text:name="за-текущий-год-в-бибиреве-отремонтировано-111-подъездов"/></text:h>
      <text:p text:style-name="First_20_paragraph">23.12.2016</text:p>
      <text:p text:style-name="Text_20_body">В Бибиреве в 2016 году отремонтировали 111 подъездов. Об этом на прошедшей встрече с населением сообщил временно исполняющий обязанности главы управы Бибирева Вадим Бужгулашвили.</text:p>
      <text:p text:style-name="Text_20_body">— По плану мы должны были привести в порядок 208 подъездов. Да, по определенным причинам мы отстаем от графика. Однако программа будет продолжена и все необходимые работы будут сделаны, — отметил Бужгулашвили.</text:p>
      <text:p text:style-name="Text_20_body">В подъездах по программе ремонта проводится покраска лестничных маршей и площадок, потолков и стен, приводятся в порядок входные группы, оконные рамы, мусоропровод, почтовые ящики, пол, тамбуры и оборудование — электросети и светильники, запирающие устройства, этажные электрощиты.</text:p>
      <text:p text:style-name="Text_20_body">(вк)</text:p>
      <text:p text:style-name="Text_20_body"><text:line-break/></text:p>
      <text:p text:style-name="Text_20_body">Адрес страницы: <text:a xlink:type="simple" xlink:href="http://bibirevo.mos.ru/presscenter/news/detail/4514093.html" office:name=""><text:span text:style-name="Definition">http://bibirevo.mos.ru/presscenter/news/detail/4514093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39:43Z</meta:creation-date>
    <dc:date>2023-05-19T01:39:43Z</dc:date>
  </office:meta>
</office:document-meta>
</file>