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иреве-пройдет-конкурс-новый-год-в-чистом-дворе"/>В Бибиреве пройдет конкурс «Новый год в чистом дворе»<text:bookmark-end text:name="в-бибиреве-пройдет-конкурс-новый-год-в-чистом-дворе"/></text:h>
      <text:p text:style-name="First_20_paragraph">21.12.2016</text:p>
      <text:p text:style-name="Text_20_body">Конкурс «Новый год в чистом дворе"начался по всей России. Елки во дворах, участвующих в акции, будут наряжать игрушками, сделанными местными жителями. Обязательное условие: елочные украшения должны быть созданы из вещей или материалов, которые собирались выбрасывать. В Бибиреве эта акция пройдет во дворе дома 92 по Алтуфьевскому шоссе и на улице Корнейчука, 41.</text:p>
      <text:p text:style-name="Text_20_body">Елки во дворах будут устанавливать управляющие компании. Каждому участнику акции на своей игрушке надо указать номер дома и квартиры.</text:p>
      <text:p text:style-name="Text_20_body">— До конца недели ели будут установлены, — сообщил заместитель директора ГБУ «Жилищник района Бибирево» Сергей Ятченко.</text:p>
      <text:p text:style-name="Text_20_body">Жюри будут оценивать ёлку и новогоднюю игрушку по нескольким критериям: оригинальность, использование материалов, качество выполненных работ, а также степень вовлечения соседей.</text:p>
      <text:p text:style-name="Text_20_body">Итоги конкурса подведут с 15 по 31 января 2017 года.</text:p>
      <text:p text:style-name="Text_20_body">Основная идея конкурса — наладить контакт между жителями дома (соседних домов) и управляющей организацией, плюс формирование общественной культуры обращения с отходами.</text:p>
      <text:p text:style-name="Text_20_body"><text:line-break/></text:p>
      <text:p text:style-name="Text_20_body">Организаторы — Ассоциация организаций в сфере обращения с отходами «Чистая страна» и Ассоциация управляющих организаций «Новое качество».</text:p>
      <text:p text:style-name="Text_20_body">Победители и призеры будут награждены дипломами, ценными подарками и памятными призами.</text:p>
      <text:p text:style-name="Text_20_body">(вк)</text:p>
      <text:p text:style-name="Text_20_body"><text:line-break/></text:p>
      <text:p text:style-name="Text_20_body">Адрес страницы: <text:a xlink:type="simple" xlink:href="http://bibirevo.mos.ru/presscenter/news/detail/4494469.html" office:name=""><text:span text:style-name="Definition">http://bibirevo.mos.ru/presscenter/news/detail/4494469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7T23:50:40Z</meta:creation-date>
    <dc:date>2023-08-07T23:50:40Z</dc:date>
  </office:meta>
</office:document-meta>
</file>