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иреве-проведут-более-10-новогодних-и-рождественских-мероприятий"/>В Бибиреве проведут более 10 новогодних и рождественских мероприятий<text:bookmark-end text:name="в-бибиреве-проведут-более-10-новогодних-и-рождественских-мероприятий"/></text:h>
      <text:p text:style-name="First_20_paragraph">08.12.2016</text:p>
      <text:p text:style-name="Text_20_body">Как сообщили в префектура СВАО, в районе Бибирево запланировано проведение свыше 10 различных мероприятий в честь Нового Года и Рождества Христова.</text:p>
      <text:p text:style-name="Text_20_body">Для жителей организуют тематические спектакли, новогодние елки и концерты. На нескольких площадках пройдут рождественская православная ярмарка, веселый праздник в Этнографической деревне, подведение спортивных итогов года.</text:p>
      <text:p text:style-name="Text_20_body">Ближайшее мероприятие, посвященное новогодней тематике, состоится уже 23 декабря — концерт «Голубой огонек», организованный администрацией муниципального округа Бибирево.</text:p>
      <text:p text:style-name="Text_20_body">Как стало известно корреспонденту газеты «Бибирево — наш дом», новогодние и рождественские мероприятия рассчитаны как на детей, так и на взрослых.</text:p>
      <text:p text:style-name="Text_20_body">С полным списком мероприятий можно ознакомиться здесь.</text:p>
      <text:p text:style-name="Text_20_body">(вк)</text:p>
      <text:p text:style-name="Text_20_body"><text:line-break/></text:p>
      <text:p text:style-name="Text_20_body">Адрес страницы: <text:a xlink:type="simple" xlink:href="http://bibirevo.mos.ru/presscenter/news/detail/4391311.html" office:name=""><text:span text:style-name="Definition">http://bibirevo.mos.ru/presscenter/news/detail/4391311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5T09:59:47Z</meta:creation-date>
    <dc:date>2023-08-25T09:59:47Z</dc:date>
  </office:meta>
</office:document-meta>
</file>