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ио-главы-управы-бибирева-обсудит-с-жителями-подготовку-к-новогодним-праздникам"/>Врио главы управы Бибирева обсудит с жителями подготовку к новогодним праздникам<text:bookmark-end text:name="врио-главы-управы-бибирева-обсудит-с-жителями-подготовку-к-новогодним-праздникам"/></text:h>
      <text:p text:style-name="First_20_paragraph">06.12.2016</text:p>
      <text:p text:style-name="Text_20_body">В среду, 21 декабря, в актовом зале спортивно-досугового центра «Кентавр» состоится встреча временно исполняющего обязанности главы управы Бибирева Вадима Бужгулашвили с жителями района.</text:p>
      <text:p text:style-name="Text_20_body">На повестку дня вынесут вопрос о подготовке мероприятий по празднованию Нового года и Рождества Христова на территории района. После небольших докладов представители районной власти ответят на все вопросы, интересующие жителей.</text:p>
      <text:p text:style-name="Text_20_body">— На встрече, помимо временно исполняющего обязанности главы управы, будут заместители главы управы, а также руководители районных организаций и служб, — отметил источник в управе района Бибирево.</text:p>
      <text:p text:style-name="Text_20_body">Встреча начнется в 19.00 по адресу: улица Пришвина, д. 12, корпус 2, 3-й этаж. Вход свободный для всех желающих, предварительная запись для участия не требуется.</text:p>
      <text:p text:style-name="Text_20_body">(вк)</text:p>
      <text:p text:style-name="Text_20_body"><text:line-break/></text:p>
      <text:p text:style-name="Text_20_body">Адрес страницы: <text:a xlink:type="simple" xlink:href="http://bibirevo.mos.ru/presscenter/news/detail/4374195.html" office:name=""><text:span text:style-name="Definition">http://bibirevo.mos.ru/presscenter/news/detail/4374195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03:55:51Z</meta:creation-date>
    <dc:date>2023-08-17T03:55:51Z</dc:date>
  </office:meta>
</office:document-meta>
</file>