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бибиреве-дом-культуры-смена-отметит-свое-35-летие"/>В Бибиреве Дом культуры «Смена» отметит свое 35-летие<text:bookmark-end text:name="в-бибиреве-дом-культуры-смена-отметит-свое-35-летие"/></text:h>
      <text:p text:style-name="First_20_paragraph">05.12.2016</text:p>
      <text:p text:style-name="Text_20_body">В Доме культуры «Смена» в субботу, 10 декабря, состоится праздничная программа «Дом, в котором живет праздник». Мероприятие приурочено к 35-летию ДК.</text:p>
      <text:p text:style-name="Text_20_body">— Праздник объединит всех, кому небезразлична история и судьба этого чудесного образовательного учреждения, открывшего двери в мир искусства тысячам юных талантов. Мы приглашаем жителей района посетить праздник и разделить радость этого дня вместе с нами, — отметили в администрации ДК «Смена».</text:p>
      <text:p text:style-name="Text_20_body">Перед зрителями выступят многочисленные творческие коллективы Дома культуры, а также гости со всего округа.</text:p>
      <text:p text:style-name="Text_20_body">Концерт начнется в 13.00. ДК «Смена» расположен по адресу: улица Корнейчука, 38Б. (аг)</text:p>
      <text:p text:style-name="Text_20_body"><text:line-break/></text:p>
      <text:p text:style-name="Text_20_body">Адрес страницы: <text:a xlink:type="simple" xlink:href="http://bibirevo.mos.ru/presscenter/news/detail/4365059.html" office:name=""><text:span text:style-name="Definition">http://bibirevo.mos.ru/presscenter/news/detail/4365059.html</text:span></text:a></text:p>
      <text:p text:style-name="Text_20_body"><text:a xlink:type="simple" xlink:href="http://bibirevo.mos.ru" office:name=""><text:span text:style-name="Definition">Управа района Бибир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4T08:10:46Z</meta:creation-date>
    <dc:date>2023-09-24T08:10:46Z</dc:date>
  </office:meta>
</office:document-meta>
</file>