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ссажиропоток-на-савеловском-вокзале-уменьшился-с-запуском-мцк"/>Пассажиропоток на Савеловском вокзале уменьшился с запуском МЦК<text:bookmark-end text:name="пассажиропоток-на-савеловском-вокзале-уменьшился-с-запуском-мцк"/></text:h>
      <text:p text:style-name="First_20_paragraph">09.11.2016</text:p>
      <text:p text:style-name="Text_20_body">Как сообщает официальный портал мэра и правительства Москвы, с запуском Московского центрального кольца пассажиропоток на нескольких столичных вокзалах (Савеловском, Ярославском и Белорусском) снизился. Так, на Савеловском вокзале пассажиропоток уменьшился на 4% в сутки — жители столицы теперь пользуются станцией «Окружная», переходя на нее с одноименной пригородной платформы.</text:p>
      <text:p text:style-name="Text_20_body">«Пассажиропоток сократился и на станциях метро, которые прилегают к железнодорожным вокзалам. Например, станция «Комсомольская» (кольцевая) разгрузилась почти на 14%, «Белорусская» (кольцевая) и «Савеловская» — примерно на 5%« — говорится в сообщении.</text:p>
      <text:p text:style-name="Text_20_body">Планируется, что в ближайшие годы загрузка вокзалов снизится еще больше — после появления теплых пересадок с МЦК на пригородные железнодорожные платформы и за счет увеличения количества остановок поездов на ТПУ Московского центрального кольца. (аг)</text:p>
      <text:p text:style-name="Text_20_body"><text:line-break/></text:p>
      <text:p text:style-name="Text_20_body">Адрес страницы: <text:a xlink:type="simple" xlink:href="http://bibirevo.mos.ru/presscenter/news/detail/4159222.html" office:name=""><text:span text:style-name="Definition">http://bibirevo.mos.ru/presscenter/news/detail/4159222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1:38:51Z</meta:creation-date>
    <dc:date>2023-05-19T01:38:51Z</dc:date>
  </office:meta>
</office:document-meta>
</file>