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на-новый-год-метро-впервые-будет-работать-всю-ночь"/>Собянин: На Новый год метро впервые будет работать всю ночь<text:bookmark-end text:name="собянин-на-новый-год-метро-впервые-будет-работать-всю-ночь"/></text:h>
      <text:p text:style-name="First_20_paragraph">01.11.2016</text:p>
      <text:p text:style-name="Text_20_body"><text:span text:style-name="T1">Сегодня на очередном заседании правительства столицы глава Москвы Сергей Собянин сообщил, что в новогоднюю ночь метрополитен города будет работать всю ночь.</text:span></text:p>
      <text:p text:style-name="Text_20_body">- Мы приняли решение сделать работу метро круглосуточной в отдельные дни. В 2017 году это будут Новый год и День города, в 2018-м году также дни наиболее важных матчей чемпионата мира по футболу, - поделился глава Москвы Собянин</text:p>
      <text:p text:style-name="Text_20_body">Как далее отметил Собянин, круглосуточная работа московского метрополитена стала возможно с помощью проведенных там работ по модернизации.</text:p>
      <text:p text:style-name="Text_20_body">Заммэра по вопросам транспортной инфраструктуры Москвы Ликсутов Максим добавил, что двигаться поезда будут с промежутком в 15 минут.</text:p>
      <text:p text:style-name="Text_20_body">В Москве продолжается начатая в 2010 году масштабная модернизация инфраструктуры и подвижного состава Московского метрополитена.</text:p>
      <text:p text:style-name="Text_20_body">За эти годы было закуплено более 1,6 тысяч новых вагонов. Вагонный парк метро обновлен на треть.</text:p>
      <text:p text:style-name="Text_20_body">Проведена замена 494 км или 70% эксплуатационной длины путей метро.<text:line-break/>Реконструированы 195 вентиляционных шахт, что позволило на 30% увеличить приток воздуха и, таким образом, поддерживать комфортную температуру при любой погоде.</text:p>
      <text:p text:style-name="Text_20_body">Благодаря модернизации впервые в своей истории Московский метрополитен сможет перевозить пассажиров круглосуточно.</text:p>
      <text:p text:style-name="Text_20_body">В 2017 и 2018 годах запланирована работа метрополитена в ночное время:<text:line-break/>· 2017 год — Новогодняя ночь и День города</text:p>
      <text:p text:style-name="Text_20_body">· 2018 год — Новогодняя ночь, День города и наиболее важные матчи Чемпионата мира по футболу.</text:p>
      <text:p text:style-name="Text_20_body">Интервал движения поездов в ночное время составит — до 15 минут.</text:p>
      <text:p text:style-name="Text_20_body">Открытие новых станций и модернизация инфраструктуры Московского метрополитена<text:line-break/>С начала 2016 г. было открыто 5 новых станций метро: «Румянцево» и «Саларьево» Сокольнической линии; «Бутырская», «Фонвизинская», «Петровско-Разумовская» Люблинско-Дмитровской линии.</text:p>
      <text:p text:style-name="Text_20_body">Открытие этих станций:<text:line-break/>· улучшило транспортное обслуживание более 500 тысяч человек;</text:p>
      <text:p text:style-name="Text_20_body">· снизило нагрузку перегруженных станций метро («Тропарево» на 27%, «Тимирязевская» на 15%, «Петровско-Разумовская» на 28%);</text:p>
      <text:p text:style-name="Text_20_body">· уменьшило нагрузку на дорожную сеть за счет организации перехватывающих парковок и перераспределения маршрутов наземного транспорта. Наиболее востребованной оказалась перехватывающая парковка у станции метро «Саларьево», обеспечивающая частичную разгрузку Киевского шоссе.</text:p>
      <text:p text:style-name="Text_20_body">Московское центральное кольцо</text:p>
      <text:p text:style-name="Text_20_body">10 сентября с.г. было открыто пассажирское движение по Московскому центральному кольцу — новому наземному кольцу Московского метрополитена.</text:p>
      <text:p text:style-name="Text_20_body">МЦК — это 54 км пути, 31 станция (в настоящее время открыты 29 станций), 6 мин. интервал движения в час пик, единые билеты, тарифы и график работы с метро.</text:p>
      <text:p text:style-name="Text_20_body">Ежедневно на МЦК совершается в среднем 260 тыс. поездок. С момента открытия кольца перевезено уже 10 млн. пассажиров. Наиболее популярные станции: «Площадь Гагарина» (25,8 тыс. пассажиров в день), «Владыкино» (18,3 тыс.) «Ботанический сад» (17,7 тыс.). 74% пассажиров МЦК делают пересадку на метро. Таким образом, МЦК стало полноценным элементом транспортной системы города.</text:p>
      <text:p text:style-name="Text_20_body">Запуск Московского центрального кольцо позволил снять избыточную нагрузку на ряде участков и станций Московского метро.</text:p>
      <text:p text:style-name="Text_20_body">Так, на отдельных перегонах Кольцевой лини пассажиропоток снизился:</text:p>
      <text:p text:style-name="Text_20_body">· «Проспект Мира — Комсомольская» — на 15%;</text:p>
      <text:p text:style-name="Text_20_body">· «Комсомольская — Курская» — на 11% и т.п.</text:p>
      <text:p text:style-name="Text_20_body">Значительное снижение пассажиропотоков произошло на:</text:p>
      <text:p text:style-name="Text_20_body">· Люблинско-Дмитровской линии (перегоны «Крестьянская Застава —Дубровка» на 5%);</text:p>
      <text:p text:style-name="Text_20_body">· Замоскворецкой линии («Автозаводская — Павелецкая» на 9%);</text:p>
      <text:p text:style-name="Text_20_body">· Серпуховско-Тимирязевской линии («Савеловская» — Менделеевская« — на 8%);</text:p>
      <text:p text:style-name="Text_20_body">· Калужско-Рижской («Шаболовская — Ленинский проспект» на 19%, «Рижская — Проспект Мира» на 6%).</text:p>
      <text:p text:style-name="Text_20_body">Максимальное снижение пассажиропотоков зафиксировано на северном участке Сокольнической линии. Так, на перегоне «Преображенская площадь — Черкизовская» число пассажиров уменьшилось на 31%.</text:p>
      <text:p text:style-name="Text_20_body">Удалось частично разгрузить и станции метро рядом с ж/д вокзалами. Число пассажиров на «Комсомольской» уменьшилось на 14%, «Белорусской» и «Савеловской» — на 5%.</text:p>
      <text:p text:style-name="Text_20_body">Фактически с первых дней работы МЦК вышло на показатели перевозки пассажиров, достигнуть которых планировалось только через год.</text:p>
      <text:p text:style-name="Text_20_body">Поэтому для повышения комфорта пассажиров и увеличения провозных возможностей наземного кольца в настоящее время прорабатывается возможность сокращения интервалов движения поездов на МЦК.</text:p>
      <text:p text:style-name="Text_20_body"><text:line-break/></text:p>
      <text:p text:style-name="Text_20_body">Адрес страницы: <text:a xlink:type="simple" xlink:href="http://bibirevo.mos.ru/presscenter/news/detail/4094760.html" office:name=""><text:span text:style-name="Definition">http://bibirevo.mos.ru/presscenter/news/detail/4094760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9T10:51:30Z</meta:creation-date>
    <dc:date>2024-08-29T10:51:30Z</dc:date>
  </office:meta>
</office:document-meta>
</file>