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е-консультации-для-жителей-свао-пройдут-в-территориальном-отделе-роспотребнадзора"/>Бесплатные консультации для жителей СВАО пройдут в территориальном отделе Роспотребнадзора<text:bookmark-end text:name="бесплатные-консультации-для-жителей-свао-пройдут-в-территориальном-отделе-роспотребнадзора"/></text:h>
      <text:p text:style-name="First_20_paragraph">26.08.2016</text:p>
      <text:p text:style-name="Text_20_body"><text:span text:style-name="T1">Сотрудники Роспотребнадзора с 25 августа по 2 сентября проведут бесплатные консультации для жителей Северо-Восточного округа. Акция проводится для повышения уровня информированности населения.</text:span></text:p>
      <text:p text:style-name="Text_20_body">Специалисты центра проконсультируют всех желающих по наиболее важным проблемам в сфере потребительского рынка. Жители Северо-Восточного округа могут задать вопросы, касающиеся качества и безопасности детских товаров, одежды, школьной формы и канцелярских принадлежностей.</text:p>
      <text:p text:style-name="Text_20_body">− По всем поступающим вопросам специалисты центра дадут разъяснения, а при наличии оснований будет оказана практическая помощь в разрешении возникших вопросов и проблем, находящихся в компетенции Роспотребнадзора, − пояснила главный санитарный врач округа Елена Городиская.</text:p>
      <text:p text:style-name="Text_20_body">Жители северо-востока столицы смогут обратиться в территориальный отдел управления Роспотребнадзора, расположенный по адресу: ул. Бочкова, д. 5, с 25 августа по 2 сентября с 10.00 до 18.00. (ак)</text:p>
      <text:p text:style-name="Text_20_body"><text:line-break/></text:p>
      <text:p text:style-name="Text_20_body">Адрес страницы: <text:a xlink:type="simple" xlink:href="http://bibirevo.mos.ru/presscenter/news/detail/3614929.html" office:name=""><text:span text:style-name="Definition">http://bibirevo.mos.ru/presscenter/news/detail/3614929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4T01:03:30Z</meta:creation-date>
    <dc:date>2024-02-04T01:03:30Z</dc:date>
  </office:meta>
</office:document-meta>
</file>