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ркодилера-задержали-на-корнейчука"/>Наркодилера задержали на Корнейчука<text:bookmark-end text:name="наркодилера-задержали-на-корнейчука"/></text:h>
      <text:p text:style-name="First_20_paragraph">15.08.2016</text:p>
      <text:p text:style-name="Text_20_body">Сотрудники уголовного розыска из Бибирева на минувшей неделе задержали мужчину, подозреваемого в торговле наркотиками. Как сообщил источник в УВД по СВАО, его «взяли» возле одного из домов по улице Корнейчука.</text:p>
      <text:p text:style-name="Text_20_body">— Задержанный — неоднократно судимый 36-летний местный житель. Его будут судить за сбыт героина, — пояснили в УВД.</text:p>
      <text:p text:style-name="Text_20_body">В настоящее время подозреваемый находится под подпиской о невыезде. Против него возбудили уголовное дело по ч.1 ст.228.1 УК РФ «Незаконные производство, сбыт или пересылка наркотических средств, психотропных веществ или их аналогов». (ог)</text:p>
      <text:p text:style-name="Text_20_body"><text:line-break/></text:p>
      <text:p text:style-name="Text_20_body">Адрес страницы: <text:a xlink:type="simple" xlink:href="http://bibirevo.mos.ru/presscenter/news/detail/3539914.html" office:name=""><text:span text:style-name="Definition">http://bibirevo.mos.ru/presscenter/news/detail/3539914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40:01Z</meta:creation-date>
    <dc:date>2023-05-19T01:40:01Z</dc:date>
  </office:meta>
</office:document-meta>
</file>