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новая-кожуховская-линия-разгрузит-фиолетовую-ветку-метро"/>Собянин: Новая Кожуховская линия разгрузит фиолетовую ветку метро<text:bookmark-end text:name="собянин-новая-кожуховская-линия-разгрузит-фиолетовую-ветку-метро"/></text:h>
      <text:p text:style-name="First_20_paragraph">01.08.2016</text:p>
      <text:p text:style-name="Text_20_body"><text:span text:style-name="T1">Строительство станции метро «Нижегородская улица» сегодня проинспектировал мэр Москвы Сергей Собянин.</text:span></text:p>
      <text:p text:style-name="Text_20_body">В ходе осмотра новой станции Кожуховской линии столичного метрополитена, Собянин отметил важность ТПУ на Рязанке. Он сказал, что это будет крупнейший транспортно-пересадочный узел в столице. По словам Собянина, данный ТПУ объединит целый ряд систем и обеспечит пассажиропоток в 125 тысяч человек в час.</text:p>
      <text:p text:style-name="Text_20_body">- Мы находимся в центре крупнейшего в столице транспортно-пересадочного узла, который будет перевозить около 125 тыс. человек в час - это в два раза больше, чем первомайская демонстрация в Москве, - пояснил Сергей Собянин во время осмотра станции метро «Нижегородская улица».</text:p>
      <text:p text:style-name="Text_20_body">Пресс-служба мэра сообщила, что одновременно со строительством метро и МЦК в начале Рязанского проспекта идет сооружение двухполосной разворотной эстакады. Протяженность эстакады – 202 м. Протяженность подходов в подпорных стенках – 252 м.</text:p>
      <text:p text:style-name="Text_20_body">Новая Эстакада обеспечит разворот в сторону области личного и общественного автотранспорта, следующего по Рязанскому проспекту в направлении центра, а также левый поворот с шоссе Фрезер на Рязанский проспект. В настоящее время работы по сооружению эстакады выполнены на 90%. Ее запуск в эксплуатацию будет увязан с завершением необходимых работ на станции метро «Нижегородская улица», которая находится в зоне строительства.</text:p>
      <text:p text:style-name="Text_20_body">Строительство разворотной эстакады является частью проекта реконструкции Рязанского проспекта от Садового кольца до границы с Московской областью. Кроме того, в рамках этого проекта будет построено восемь пешеходных переходов, проведено расширение проезжей части и организованы дублеры (боковые проезды) на значительной части магистрали. Всего будет построено и реконструировано 15,5 км дорог.</text:p>
      <text:p text:style-name="Text_20_body">После реконструкции на Рязанском проспекте планируется организовать выделенную полосу для общественного транспорта, а также провести комплексное благоустройство территории. Окончание реконструкции Рязанского проспекта намечено на осень 2016 г.</text:p>
      <text:p text:style-name="Text_20_body"><text:line-break/></text:p>
      <text:p text:style-name="Text_20_body"><text:line-break/></text:p>
      <text:p text:style-name="Text_20_body">Адрес страницы: <text:a xlink:type="simple" xlink:href="http://bibirevo.mos.ru/presscenter/news/detail/3451789.html" office:name=""><text:span text:style-name="Definition">http://bibirevo.mos.ru/presscenter/news/detail/3451789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9T01:53:28Z</meta:creation-date>
    <dc:date>2025-06-29T01:53:28Z</dc:date>
  </office:meta>
</office:document-meta>
</file>