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ые-ликвидировали-пожар-на-лескова"/>Пожарные ликвидировали пожар на Лескова<text:bookmark-end text:name="пожарные-ликвидировали-пожар-на-лескова"/></text:h>
      <text:p text:style-name="First_20_paragraph">05.07.2016</text:p>
      <text:p text:style-name="Text_20_body">На улице Лескова, д. 6, рано утром пятого июля произошел пожар в жилом доме. В управлении МЧС по Северо-Восточному округу заявили, что предположительно возгорание произошло в результате брошенного с верхнего этажа окурка.</text:p>
      <text:p text:style-name="Text_20_body"><text:line-break/></text:p>
      <text:p text:style-name="Text_20_body">— Пострадал балкон, а также внутри квартиры произошло возгорание личных вещей. Площадь возгорания составила 45 квадратных метров. Пострадавших в результате пожара нет, — сообщили в управлении МЧС по СВАО.</text:p>
      <text:p text:style-name="Text_20_body"><text:line-break/></text:p>
      <text:p text:style-name="Text_20_body">В тушении пожара и ликвидации его последствий было задействовано двенадцать пожарных расчетов. Благодаря организованной и слаженной работе спасателей, удалось спасти шесть человек и избежать распространения огня.</text:p>
      <text:p text:style-name="Text_20_body"><text:line-break/></text:p>
      <text:p text:style-name="Text_20_body">На сегодняшний день по факту пожара проводится проверка.</text:p>
      <text:p text:style-name="Text_20_body"><text:line-break/></text:p>
      <text:p text:style-name="Text_20_body">Адрес страницы: <text:a xlink:type="simple" xlink:href="http://bibirevo.mos.ru/presscenter/news/detail/3289704.html" office:name=""><text:span text:style-name="Definition">http://bibirevo.mos.ru/presscenter/news/detail/3289704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09:01:50Z</meta:creation-date>
    <dc:date>2023-07-15T09:01:50Z</dc:date>
  </office:meta>
</office:document-meta>
</file>