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Quotations">
      <style:paragraph-properties fo:margin-left="0.5in" fo:margin-right="0in" fo:text-indent="0in" style:auto-text-indent="false"/>
    </style:style>
  </office:automatic-styles>
  <office:body>
    <office:text>
      <text:h text:style-name="Heading_20_3" text:outline-level="3"><text:bookmark-start text:name="в-районе-бибирево-изъяли-героин"/>В районе Бибирево изъяли героин<text:bookmark-end text:name="в-районе-бибирево-изъяли-героин"/></text:h>
      <text:p text:style-name="First_20_paragraph">29.06.2016</text:p>
      <text:p text:style-name="Text_20_body">Сотрудники автопатруля ОМВД по району Бибирево задержали подозрительного мужчину с пакетом. В нем оказался героин.</text:p>
      <text:p text:style-name="Text_20_body">В ходе досмотра у 25-летнего жителя Москвы было изъято вещество растительного происхождения. По итогам исследования было обнаружено, что в состав вещества входит героин общей массой около грамма.</text:p>
      <text:p text:style-name="P1">— В отношении задержанного было возбуждено уголовное дело по ч.1 ст.228 УК РФ «Незаконные приобретение, хранение, перевозка, изготовление, переработка наркотических средств, психотропных веществ или их аналогов», — отметил источник окружного УВД.</text:p>
      <text:p text:style-name="First_20_paragraph">Сейчас мужчина находится под подпиской о невыезде. Ему грозит лишение свободы сроком до трех лет.</text:p>
      <text:p text:style-name="Text_20_body"><text:line-break/></text:p>
      <text:p text:style-name="Text_20_body">Адрес страницы: <text:a xlink:type="simple" xlink:href="http://bibirevo.mos.ru/presscenter/news/detail/3252741.html" office:name=""><text:span text:style-name="Definition">http://bibirevo.mos.ru/presscenter/news/detail/3252741.html</text:span></text:a></text:p>
      <text:p text:style-name="Text_20_body"><text:a xlink:type="simple" xlink:href="http://bibirevo.mos.ru" office:name=""><text:span text:style-name="Definition">Управа района Бибир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5T02:14:08Z</meta:creation-date>
    <dc:date>2023-09-25T02:14:08Z</dc:date>
  </office:meta>
</office:document-meta>
</file>