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в-бибиреве-задержали-мужчину-с-наркотиками"/>В Бибиреве задержали мужчину с наркотиками<text:bookmark-end text:name="в-бибиреве-задержали-мужчину-с-наркотиками"/></text:h>
      <text:p text:style-name="First_20_paragraph">28.06.2016</text:p>
      <text:p text:style-name="Text_20_body">Сотрудники ОМВД района Бибирево смогли пресечь преступление, которое совершалось в сфере незаконного оборота наркотиков. Героин был извлечен у подозреваемого в прошлое воскресенье.</text:p>
      <text:p text:style-name="Text_20_body">В минувшее воскресенье днем сотрудники полиции остановили мужчину для проверки документов на Мурановской улице. Его поведение вызвало подозрение полицейских, и они провели личный досмотр прохожего. В ходе досмотра был изъят пакет с белым порошком, который, по результатам экспертизы, оказался героином.</text:p>
      <text:p text:style-name="P1">— Масса 3,83 грамма наркотика позволила возбудить против преступника уголовное дело по статье незаконное хранение наркотических средств в крупном размере, — сообщил источник в УВД по СВАО.</text:p>
      <text:p text:style-name="First_20_paragraph">В настоящее время мужчина находится под подпиской о невыезде, а дело будет передано в суд. Виновному грозит от трех до десяти лет лишения свободы.</text:p>
      <text:p text:style-name="Text_20_body"><text:line-break/></text:p>
      <text:p text:style-name="Text_20_body">Адрес страницы: <text:a xlink:type="simple" xlink:href="http://bibirevo.mos.ru/presscenter/news/detail/3246340.html" office:name=""><text:span text:style-name="Definition">http://bibirevo.mos.ru/presscenter/news/detail/3246340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5T02:34:05Z</meta:creation-date>
    <dc:date>2023-09-25T02:34:05Z</dc:date>
  </office:meta>
</office:document-meta>
</file>