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льготные-категории-москвичей-получат-компенсации-по-взносам-на-капремонт-в-мае"/>Льготные категории москвичей получат компенсации по взносам на капремонт в мае<text:bookmark-end text:name="льготные-категории-москвичей-получат-компенсации-по-взносам-на-капремонт-в-мае"/></text:h>
      <text:p text:style-name="First_20_paragraph">05.05.2016</text:p>
      <text:p text:style-name="Definition_20_Term"><text:a xlink:type="simple" xlink:href="http://gazeta-bibirevo.ru/wp-content/uploads/2016/05/Obyavl._denezh.kompensatsii-na-kapremont-01.jpg" office:name=""><text:span text:style-name="Definition"><text:line-break/></text:span></text:a></text:p>
      <text:p text:style-name="First_20_paragraph"><text:span text:style-name="T1">В мае 2016 года собственникам жилых помещений, пользующимся льготами по услуге «Взнос на капитальный ремонт», будут выплачиваться единовременные денежные компенсации.</text:span></text:p>
      <text:p text:style-name="Text_20_body">Эти выплаты регулируются постановлением правительства Москвы от 5 апреля 2016 года № 161 - ПП.</text:p>
      <text:p text:style-name="Text_20_body">Размер компенсаций зависит от суммы взносов на капитальный ремонт, оплаченных в период  с 1 января по 31 марта 2016 года.</text:p>
      <text:p text:style-name="Text_20_body">Дополнительные заявления от льготных категорий граждан не требуются: перерасчет и возмещение денежных средств будут произведены автоматически.</text:p>
      <text:p text:style-name="Text_20_body"><text:line-break/></text:p>
      <text:p text:style-name="Text_20_body">Адрес страницы: <text:a xlink:type="simple" xlink:href="http://bibirevo.mos.ru/presscenter/news/detail/2901480.html" office:name=""><text:span text:style-name="Definition">http://bibirevo.mos.ru/presscenter/news/detail/2901480.html</text:span></text:a></text:p>
      <text:p text:style-name="Text_20_body"><text:a xlink:type="simple" xlink:href="http://bibirevo.mos.ru" office:name=""><text:span text:style-name="Definition">Управа района Бибир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1-29T21:25:13Z</meta:creation-date>
    <dc:date>2025-01-29T21:25:13Z</dc:date>
  </office:meta>
</office:document-meta>
</file>