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ей-бибирева-пригласили-поучиться-управлению-многоквартирным-домом"/>Жителей Бибирева пригласили поучиться управлению многоквартирным домом<text:bookmark-end text:name="жителей-бибирева-пригласили-поучиться-управлению-многоквартирным-домом"/></text:h>
      <text:p text:style-name="First_20_paragraph">05.05.2016</text:p>
      <text:section text:name="bodyContent">
        <text:section text:name="box">
          <text:section text:name="box_inner">
            <text:section text:name="text">
              <text:section text:name="pages">
                <text:section text:name="page1">
                  <text:section text:name="articleHeader">
                    <text:p text:style-name="Text_20_body"><text:span text:style-name="T1">В апреле стартовало бесплатное обучение по курсу «Основы управления многоквартирным домом», организованное столичным Департаментом ЖКХи благоустройства. Записаться на дневные курсы могут представители ТСЖ, ЖСК, ЖК, а также члены совета многоквартирных домов и представители инициативных групп.</text:span></text:p>
                  </text:section>
                  <text:p text:style-name="Text_20_body"><text:a xlink:type="simple" xlink:href="http://gazeta-lianozovo.ru/wp-content/uploads/2015/09/%D0%B4%D0%BE%D0%BC%D0%BE%D1%83%D0%BF%D1%80%D0%B0%D0%B2.jpg" office:name=""><text:span text:style-name="Definition"><text:line-break/></text:span></text:a>Занятия будут проходить по будням с 10.00. Если по разным причинам не получается закончить обучение со своей группой, прийти и дослушать курс можно будет на следующей неделе или через неделю. После обучения слушатели получат специальное удостоверение о повышении квалификации государственного образца.</text:p>
                  <text:p text:style-name="Text_20_body">Программа  включает в себя основные вопросы управления многоквартирными домами, в том числе: нормативно-правовое обеспечение, организация и проведение общих собраний собственников помещений по вопросам управления МКД,  капитальный ремонт МКД, создание и организация деятельности жилищных объединений (ТСЖ, ЖК, ЖСК), избрание и организация деятельности Совета МКД, стандарт раскрытия информации по управлению МКД, договорные отношения при управлении многоквартирным домом, бухгалтерский учет и налогообложение в ТСЖ, ЖСК, начисление и расчеты платы за услуги ЖКХ, предоставление льгот и субсидий по оплате за жилищно-коммунальные услуги  и др.</text:p>
                  <text:p text:style-name="Text_20_body"><text:span text:style-name="T1">Слушатели получат комплект информационных материалов по тематике обучения.</text:span></text:p>
                  <text:p text:style-name="Text_20_body"><text:span text:style-name="T1">Срок обучения </text:span>- 10 рабочих дней.</text:p>
                  <text:p text:style-name="Text_20_body"><text:span text:style-name="T1">Начало занятий</text:span>: <text:span text:style-name="T2">с 10.00</text:span></text:p>
                  <text:p text:style-name="Text_20_body"><text:span text:style-name="T1">Слушателям, прошедшим обучение, выдаются удостоверения о повышении квалификации государственного образца.</text:span></text:p>
                  <text:p text:style-name="Text_20_body"><text:span text:style-name="T1">Запись на курсы:</text:span></text:p>
                  <text:p text:style-name="Text_20_body">По рабочим дням с 10.00 до 17.00. Необходимо собой  иметь паспорт и копию паспорта.</text:p>
                  <text:p text:style-name="Text_20_body">Тел.   (499) 267-34-92; (499) 267-30-48,e-mail: <text:a xlink:type="simple" xlink:href="mailto:center@kgh.mos.ru" office:name=""><text:span text:style-name="Definition">center@kgh.mos.ru</text:span></text:a></text:p>
                  <text:p text:style-name="Text_20_body"><text:span text:style-name="T1">Адрес: </text:span>Рязанский пр-т, д. 99, здание Бизнес-Центра.</text:p>
                  <text:p text:style-name="Text_20_body"><text:span text:style-name="T1">Проезд:</text:span> метро Выхино, последний вагон из центра, налево, вход на территорию Государственного университета управления (ГУУ) через правую проходную (от метро).<text:line-break/></text:p>
                </text:section>
              </text:section>
              <text:section text:name="relatedNotes">
                <text:p text:style-name="Text_20_body"> <text:line-break/></text:p>
              </text:section>
            </text:section>
          </text:section>
        </text:section>
        <text:section text:name="background">
          <text:p text:style-name="Text_20_body"> <text:line-break/></text:p>
        </text:section>
      </text:section>
      <text:section text:name="extra__ui__basics">
        <text:p text:style-name="Text_20_body"> <text:line-break/></text:p>
      </text:section>
      <text:section text:name="extra__ui">
        <text:p text:style-name="Text_20_body"> </text:p>
      </text:section>
      <text:p text:style-name="Text_20_body"><text:line-break/></text:p>
      <text:p text:style-name="Text_20_body">Адрес страницы: <text:a xlink:type="simple" xlink:href="http://bibirevo.mos.ru/presscenter/news/detail/2898150.html" office:name=""><text:span text:style-name="Definition">http://bibirevo.mos.ru/presscenter/news/detail/2898150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1T23:24:57Z</meta:creation-date>
    <dc:date>2025-01-31T23:24:57Z</dc:date>
  </office:meta>
</office:document-meta>
</file>