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йские-праздничные-салюты-в-свао-будет-контролировать-мчс"/>Майские праздничные салюты в СВАО будет контролировать МЧС<text:bookmark-end text:name="майские-праздничные-салюты-в-свао-будет-контролировать-мчс"/></text:h>
      <text:p text:style-name="First_20_paragraph">14.04.2016</text:p>
      <text:section text:name="bodyContent">
        <text:section text:name="box">
          <text:section text:name="box_inner">
            <text:section text:name="text">
              <text:section text:name="pages">
                <text:section text:name="page1">
                  <text:section text:name="articleHeader">
                    <text:p text:style-name="Text_20_body"><text:span text:style-name="T1">Участники заседании окружной антитеррористической комиссии приняли решение о профилактических мерах пожарной безопасности - в округе будут организованы проверки чердаков, подвалов, ветхих и заброшенных зданий округа накануне первомайских праздников.</text:span></text:p>
                  </text:section>
                  <text:p text:style-name="Text_20_body">Предстоящие майские праздники, как и предшествующие им апрельские массовые субботники, означают для правоохранителей усиленный режим антитеррористической готовности.</text:p>
                  <text:p text:style-name="Text_20_body">«Силами сотрудников управ, ГБУ «Жилищник» районов, управляющих компаний, участковых уполномоченных должна быть усилена работа по проверке закрытия подвалов, нежилых и технических помещений, чердаков, проверке мусоросборников. Особое внимание необходимо обратить на ветхие и отселенные строения», - дал поручение главам управ заместитель префекта Станислав Одиноков.</text:p>
                  <text:p text:style-name="Text_20_body">Особое внимание на заседании комиссии было уделено пожарной безопасности. Праздничные салюты на 9 мая пройдут исключительно в тех местах, которые будут согласованы окружным Управлением МЧС. Пока запланировано пять точек – в парках Бабушкинский, Лианозовский, Гончаровский, «Чермянка», а также на площади между Северными воротами ВДНХ и улицей Сельскохозяйственная. Планируется организовать дополнительные точки салютов на ВДНХ.</text:p>
                  <text:p text:style-name="Text_20_body">За соблюдением противопожарной безопасности и антитеррористической защищенности во время праздников будут следить усиленные патрули и инспекторы всех силовых ведомств.</text:p>
                </text:section>
              </text:section>
              <text:section text:name="measure__lineHeight">
                <text:p text:style-name="Text_20_body"><text:line-break/></text:p>
              </text:section>
            </text:section>
          </text:section>
        </text:section>
        <text:section text:name="background">
          <text:p text:style-name="Text_20_body"> <text:line-break/></text:p>
        </text:section>
      </text:section>
      <text:section text:name="extra__ui__basics">
        <text:p text:style-name="Text_20_body"> <text:line-break/></text:p>
      </text:section>
      <text:section text:name="extra__ui">
        <text:p text:style-name="Text_20_body"> </text:p>
      </text:section>
      <text:p text:style-name="Text_20_body"><text:line-break/></text:p>
      <text:p text:style-name="Text_20_body">Адрес страницы: <text:a xlink:type="simple" xlink:href="http://bibirevo.mos.ru/presscenter/news/detail/2784524.html" office:name=""><text:span text:style-name="Definition">http://bibirevo.mos.ru/presscenter/news/detail/2784524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16:44:46Z</meta:creation-date>
    <dc:date>2023-07-27T16:44:46Z</dc:date>
  </office:meta>
</office:document-meta>
</file>