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законно-размещенный-пандус-в-районе-бибирево-будет-демонтирован"/>Незаконно размещенный пандус в районе Бибирево будет демонтирован<text:bookmark-end text:name="незаконно-размещенный-пандус-в-районе-бибирево-будет-демонтирован"/></text:h>
      <text:p text:style-name="First_20_paragraph">28.03.2016</text:p>
      <text:p text:style-name="Text_20_body">Во исполнение решения Окружной комиссии по пресечению самовольного строительства от 23.03.2016 г. № 29-04-04/16-4 пристроенный к зданию пандус для проведения погрузочно-разгрузочных работ, по адресу: ул. Лескова д. 3г., будет демонтирован до 01.04.2016 года.</text:p>
      <text:p text:style-name="Text_20_body">Напоминаем, что Окружная комиссия действует в соответствии с постановлением Правительства Москвы от 2 ноября 2012 года № 614-ПП «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» и принимает решения на основании актов проведения проверок обоснованности размещения объектов, не являющихся объектами капитального строительства, на территории СВАО города Москвы Государственной инспекции по контролю за использованием объектов недвижимости города Москвы и управ районов.</text:p>
      <text:p text:style-name="Text_20_body"> <text:line-break/></text:p>
      <text:p text:style-name="Text_20_body"><text:line-break/></text:p>
      <text:p text:style-name="Text_20_body">Адрес страницы: <text:a xlink:type="simple" xlink:href="http://bibirevo.mos.ru/presscenter/news/detail/2666952.html" office:name=""><text:span text:style-name="Definition">http://bibirevo.mos.ru/presscenter/news/detail/2666952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7:44:23Z</meta:creation-date>
    <dc:date>2023-08-10T17:44:23Z</dc:date>
  </office:meta>
</office:document-meta>
</file>