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по-го-и-чс-отметят-всемирный-день-гражданской-обороны-1-марта"/>Специалисты по ГО и ЧС отметят Всемирный день гражданской обороны 1 марта<text:bookmark-end text:name="специалисты-по-го-и-чс-отметят-всемирный-день-гражданской-обороны-1-марта"/></text:h>
      <text:p text:style-name="First_20_paragraph">29.02.2016</text:p>
      <text:p text:style-name="Text_20_body"><text:span text:style-name="T1">В первый день весны, 1 марта, ежегодно отмечается Всемирный день гражданской обороны.</text:span></text:p>
      <text:p text:style-name="Text_20_body">Эта дата установлена 18 декабря 1990 года резолюцией 9-я сессия Генеральной Ассамблеи Международной организации гражданской обороны (МОГО).</text:p>
      <text:p text:style-name="Text_20_body">В 1931 году французский генерал медицинской службы Джорж Сант-Пол основал в Париже организацию «Ассоциация Женевских зон». Идея основателя «Женевских зон» заключалась в создании во всех странах хорошо обозначенных безопасных зон или районов на постоянной основе и признанных таковыми ещё в мирное время двусторонними соглашениями.</text:p>
      <text:p text:style-name="Text_20_body">В 1937 году Ассоциация была переведена из Парижа в Женеву и преобразована в Международную ассоциацию по защите гражданского населения и исторических зданий в военное время. </text:p>
      <text:p text:style-name="Text_20_body">В январе 1958 года Международная ассоциация Женевских зон (неправительственная организация) была преобразована в Международную организацию гражданской обороны с новым статусом, позволяющим принимать в члены правительства, общества, ассоциации, отдельные лица. Приём в члены Организации открыт для всех государств.</text:p>
      <text:p text:style-name="Text_20_body">В настоящее время в организации состоят:</text:p>
      <text:p text:style-name="Text_20_body">- 52 государства - члены МОГО;</text:p>
      <text:p text:style-name="Text_20_body">- 17 государств - наблюдатели МОГО;</text:p>
      <text:p text:style-name="Text_20_body">- 17 ассоциированных членов.</text:p>
      <text:p text:style-name="Text_20_body">В последние десятилетия деятельность МОГО всё больше связана с проблемами мирного времени, что позволяет скорее говорить о гражданской защите населения, чем о гражданской обороне. Аналогичные тенденции, особенно после окончания холодной войны, прослеживаются и в других странах.</text:p>
      <text:p text:style-name="Text_20_body">Ставя своей задачей предотвращение катастроф, МОГО осуществляет свою деятельность по трём основным направлениям:</text:p>
      <text:p text:style-name="Text_20_body">- укрепление национальных служб гражданской защиты;</text:p>
      <text:p text:style-name="Text_20_body">- пропаганда и распространение знаний о гражданской обороне, обмен опытом, подготовка населения;</text:p>
      <text:p text:style-name="Text_20_body">- развитие международного сотрудничества в области гражданской защиты.</text:p>
      <text:p text:style-name="Text_20_body">Являясь членом МОГО с 1993 года, Российская Федерация в настоящее время стала её крупнейшим и влиятельным партнером, что позволяет МЧС России выполнять важнейшие проекты в области содействия международному развитию (СМР) и поддерживать профильную деятельность организации.</text:p>
      <text:p text:style-name="Text_20_body">За период с 2000 года различную гуманитарную помощь от России получили 37 государств - членов и наблюдателей МОГО.</text:p>
      <text:p text:style-name="Text_20_body">Только в 2012 году объём средств российских донорских взносов, освоенных в рамках такого рода проектов, составил более 62 млн долларов.</text:p>
      <text:p text:style-name="Text_20_body">Всемирный день гражданской обороны преследует 2 главные цели:</text:p>
      <text:p text:style-name="Text_20_body">- привлечь внимание мировой общественности к значению гражданской защиты, информировать население о необходимости предотвращения стихийных бедствий и подготовке к ним, распространять знания о средствах и методах защиты, а также повысить готовность населения к самозащите в случае бедствий и аварий;</text:p>
      <text:p text:style-name="Text_20_body">- отдать дань уважения усилиям и самопожертвованию персонала национальных служб гражданской защиты в их борьбе с бедствиями.</text:p>
      <text:p text:style-name="Text_20_body">В 1997 году в связи с 25-летием МОГО была утверждена медаль, предназначенная для награждения за выдающиеся заслуги на поприще гражданской защиты, а также за участие в чрезвычайных гуманитарных операциях и проявленную при этом самоотверженность и мужество.</text:p>
      <text:p text:style-name="Text_20_body"> </text:p>
      <text:p text:style-name="Text_20_body"><text:line-break/></text:p>
      <text:p text:style-name="Text_20_body">Адрес страницы: <text:a xlink:type="simple" xlink:href="http://bibirevo.mos.ru/presscenter/news/detail/2560611.html" office:name=""><text:span text:style-name="Definition">http://bibirevo.mos.ru/presscenter/news/detail/2560611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20:12:13Z</meta:creation-date>
    <dc:date>2023-10-10T20:12:13Z</dc:date>
  </office:meta>
</office:document-meta>
</file>