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любители-экологии-провели-в-бибиреве-выставку-фестиваль-экотворец-2016"/>Любители экологии провели в Бибиреве выставку-фестиваль «Экотворец-2016»<text:bookmark-end text:name="любители-экологии-провели-в-бибиреве-выставку-фестиваль-экотворец-2016"/></text:h>
      <text:p text:style-name="First_20_paragraph">24.02.2016</text:p>
      <text:p text:style-name="Text_20_body"><text:span text:style-name="T1">С 15 по 20 февраля в управе района Бибирево проходила выставка-фестиваль  «Экотворец-2016». В последний день мероприятия состоялось награждение победителей, которые изготовили самые интересные творческие поделки из подручного материала. </text:span></text:p>
      <text:p text:style-name="Text_20_body">Организаторами фестиваля стали Автономная некоммерческая организация «Центр культуры, досуга и комплексного развития детей, подростков и взрослых «Новые горизонты» и Государственное бюджетное учреждение  «Спортивно-досуговый центр «Кентавр».</text:p>
      <text:p text:style-name="Text_20_body">Картонные упаковки, пластиковые бутылки и крышки, битая посуда, железки непонятного происхождения. Это всё считается в привычном мире мусором, которому не место в доме. И сколько материала для творчества пропадает в наших мусорных баках. </text:p>
      <text:p text:style-name="Text_20_body">Ежегодно на мусорные полигоны из Москвы вывозится около 5 млн. тонн бытовых отходов. Большинство полигонов практически заполнены на полную мощность  или стремительно исчерпывают свою емкость.  Поэтому целью организаторов  конкурса стало художественное творчество из материала, бывшего в употреблении.</text:p>
      <text:p text:style-name="Text_20_body"><text:line-break/></text:p>
      <text:p text:style-name="Text_20_body"> </text:p>
      <text:p text:style-name="Text_20_body"><text:line-break/></text:p>
      <text:p text:style-name="Text_20_body">Адрес страницы: <text:a xlink:type="simple" xlink:href="http://bibirevo.mos.ru/presscenter/news/detail/2548637.html" office:name=""><text:span text:style-name="Definition">http://bibirevo.mos.ru/presscenter/news/detail/2548637.html</text:span></text:a></text:p>
      <text:p text:style-name="Text_20_body"><text:a xlink:type="simple" xlink:href="http://bibirevo.mos.ru" office:name=""><text:span text:style-name="Definition">Управа района Бибир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1:40:25Z</meta:creation-date>
    <dc:date>2023-05-19T01:40:25Z</dc:date>
  </office:meta>
</office:document-meta>
</file>