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мчс-по-свао-предупредили-жителей-округа-об-опасности-гололёда-на-дорогах"/>Сотрудники МЧС по СВАО предупредили жителей округа об опасности гололёда на дорогах<text:bookmark-end text:name="сотрудники-мчс-по-свао-предупредили-жителей-округа-об-опасности-гололёда-на-дорогах"/></text:h>
      <text:p text:style-name="First_20_paragraph">02.02.2016</text:p>
      <text:p text:style-name="Text_20_body">Теплый циклон, пришедший в Москву, обернулся для жителей столицы снегопадом и гололедом на дорогах. Синоптики прогнозируют, что осадки будут продолжаться ещё несколько дней. Сотрудники МЧС составили для жителей округа рекомендации, как избежать падения на скользких улицах.<text:line-break/><text:line-break/>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bibirevo.mos.ru/presscenter/news/detail/2483518.html" office:name=""><text:span text:style-name="Definition">http://bibirevo.mos.ru/presscenter/news/detail/2483518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23:22:39Z</meta:creation-date>
    <dc:date>2024-05-09T23:22:39Z</dc:date>
  </office:meta>
</office:document-meta>
</file>