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бянин-за-прошедший-год-в-москве-построено-90-км-новых-дорог"/>Собянин: За прошедший год в Москве построено 90 км новых дорог<text:bookmark-end text:name="собянин-за-прошедший-год-в-москве-построено-90-км-новых-дорог"/></text:h>
      <text:p text:style-name="First_20_paragraph">29.12.2015</text:p>
      <text:p text:style-name="Text_20_body">Москва сохраняет высокую строительную активность, несмотря на сложную экономическую ситуацию. Строительный комплекс работает устойчиво. Об этом сообщил мэр Москвы Сергей Собянин в ходе очередного заседания Президиума Правительства Москвы.</text:p>
      <text:p text:style-name="Text_20_body">По словам градоначальника, в столице в текущем году построили рекордное количество транспортных объектов. Также Сергей Собянин добавил, что в Москве возвели более девяносто километров дорог и тридцати дорожных объектов: эстакад, тоннелей и развязок . </text:p>
      <text:p text:style-name="Text_20_body">Сергей Собянин добавил, что в столице появилось более семидесяти объектов социального значения, в частности детские сады, школы и гимназии. Кроме того, удалось реконструировать множество объектов культуры. </text:p>
      <text:p text:style-name="Text_20_body"><text:line-break/></text:p>
      <text:p text:style-name="Text_20_body">В свою очередь заместитель мэра Москвы Марат Хуснуллин, говоря об итогах работы Комплекса градостроительной политики и строительства Москвы в 2015 году, отметил, что главным достижением является то, что несмотря на непростую экономическую ситуацию Строительный комплекс Москвы работает устойчиво . Сохраняются высокие темпы строительства жилья, коммерческой недвижимости, социальных объектов и дорожно-транспортной инфраструктуры. </text:p>
      <text:p text:style-name="Text_20_body">Всего же за пять лет было построено и введено порядка четрехсот социальных объектов, включая пятьдесят семь школ и БНК, сто восемьдесят один детский сад, сорок пять зданий больниц и поликлиник, пятьдесят пять спортивных объектов, тридцать два объекта культуры.</text:p>
      <text:p text:style-name="Text_20_body">Среди знаковых объектов, введённых в 2015 году, следует отметить Ледовый дворец «Парк легенд» на территории ЗИЛа, Башни «Око» и «Эволюция» в Москва-Сити, 1-я очередь Технопарка МФТИ, центральный детский магазин на Лубянке, Океанариум на ВДНХ. Театр «Геликон-опера», музыкальное училище имени Гнесиных, школа имени Танеева и другие. </text:p>
      <text:p text:style-name="Text_20_body">Всего же за пять лет в городе введён 41 миллионов квадратных метров недвижимости, в том числе 15 миллионов квадратных метров жилья. Это – примерно десять процентов от общего объёма недвижимости в Москве.</text:p>
      <text:p text:style-name="Text_20_body"><text:line-break/></text:p>
      <text:p text:style-name="Text_20_body">Адрес страницы: <text:a xlink:type="simple" xlink:href="http://bibirevo.mos.ru/presscenter/news/detail/2412304.html" office:name=""><text:span text:style-name="Definition">http://bibirevo.mos.ru/presscenter/news/detail/2412304.html</text:span></text:a></text:p>
      <text:p text:style-name="Text_20_body"><text:a xlink:type="simple" xlink:href="http://bibirevo.mos.ru" office:name=""><text:span text:style-name="Definition">Управа района Бибир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2-11T16:11:40Z</meta:creation-date>
    <dc:date>2023-12-11T16:11:40Z</dc:date>
  </office:meta>
</office:document-meta>
</file>