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бянин-программа-расселения-пятиэтажек-выполнена-на-90"/>Собянин: Программа расселения пятиэтажек выполнена на 90%<text:bookmark-end text:name="собянин-программа-расселения-пятиэтажек-выполнена-на-90"/></text:h>
      <text:p text:style-name="First_20_paragraph">17.12.2015</text:p>
      <text:p text:style-name="Text_20_body">На северо-востоке нашей столицы сегодня был демонтирован последний дом в пять этажей из сносимой серии. Данная пятиэтажка находится в районе Северное Медведково. Мэр Москвы Сергей Собянин посетил данный объект.</text:p>
      <text:p text:style-name="Text_20_body">«В Северном Медведково сносится последняя пятиэтажка по программе сноса пятиэтажек первой индустриальной серии домов. В целом по городу переселено 160 тыс. семей. Это 90% всей программы. Осталось на 2016-2017 гг. переселить еще где-то порядка 9 тыс. семей. Это достаточно большой объем. Для этого нужно продолжать активно жилищное строительство - и бюджетное и инвестиционное», - отметил Сергей Собянин.</text:p>
      <text:p text:style-name="Text_20_body"><text:line-break/></text:p>
      <text:p text:style-name="Text_20_body">Стоит сказать, что большая часть кварталов этого района СВАО представляла собой типичную застройку из пятиэтажных зданий. По словам мэра Москвы Сергея Собянина, программа расселения из сносимых домов успешно завершена. Стало известно, что по ее итогам примерно 25 тысяч населения Северного Медведкова переехали многоэтажные дома.</text:p>
      <text:p text:style-name="Text_20_body"><text:line-break/></text:p>
      <text:p text:style-name="Text_20_body">Так, в рамках программы расселения и сноса пятиэтажных домов первой серии индустриального домостроения в районе Северное Медведково была проведена реконструкция 4 микрорайонов (мкр.6; 7-8-9; 10-10А; 11-11А). Всего подлежало сносу 103 дома (площадью 347,2 тыс.кв.м).</text:p>
      <text:p text:style-name="Text_20_body"><text:line-break/></text:p>
      <text:p text:style-name="Text_20_body">Адрес страницы: <text:a xlink:type="simple" xlink:href="http://bibirevo.mos.ru/presscenter/news/detail/2382526.html" office:name=""><text:span text:style-name="Definition">http://bibirevo.mos.ru/presscenter/news/detail/2382526.html</text:span></text:a></text:p>
      <text:p text:style-name="Text_20_body"><text:a xlink:type="simple" xlink:href="http://bibirevo.mos.ru" office:name=""><text:span text:style-name="Definition">Управа района Бибир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9T09:29:50Z</meta:creation-date>
    <dc:date>2023-07-19T09:29:50Z</dc:date>
  </office:meta>
</office:document-meta>
</file>