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</style:style>
  </office:automatic-styles>
  <office:body>
    <office:text>
      <text:h text:style-name="Heading_20_3" text:outline-level="3"><text:bookmark-start text:name="индивидуальные-предприниматели-могут-перейти-на-патентную-систему-налогообложения"/>Индивидуальные предприниматели могут перейти на патентную систему налогообложения<text:bookmark-end text:name="индивидуальные-предприниматели-могут-перейти-на-патентную-систему-налогообложения"/></text:h>
      <text:p text:style-name="First_20_paragraph">07.12.2015</text:p>
      <text:h text:style-name="Heading_20_1" text:outline-level="1"><text:bookmark-start text:name="что-такое-патентная-система-налогообложения"/>Что такое патентная система налогообложения?<text:bookmark-end text:name="что-такое-патентная-система-налогообложения"/></text:h>
      <text:p text:style-name="First_20_paragraph">ПАТЕНТНАЯ СИСТЕМА НАЛОГООБЛОЖЕНИЯ - РАЗНОВИДНОСТЬ СПЕЦИАЛЬНОГО НАЛОГОВОГО РЕЖИМА, ПРИМЕНЯЕТСЯ ИСКЛЮЧИТЕЛЬНО ИНДИВИДУАЛЬНЫМИ ПРЕДПРИНИМАТЕЛЯМИ</text:p>
      <text:p text:style-name="Text_20_body"><text:line-break/></text:p>
      <text:p text:style-name="Text_20_body">Патентная система налогообложения установлена в соответствии с <text:a xlink:type="simple" xlink:href="http://depr.mos.ru/upload/img/%D0%93%D0%BB%D0%B0%D0%B2%D0%B0%20%D0%9D%D0%9A%20%D0%A0%D0%A4%20%D0%9E%20%D0%BF%D0%B0%D1%82%D0%B5%D0%BD%D1%82%D0%BD%D0%BE%D0%B9%20%D1%81%D0%B8%D1%81%D1%82%D0%B5%D0%BC%D0%B5%20%D0%BD%D0%B0%D0%BB%D0%BE%D0%B3%D0%BE%D0%BE%D0%B1%D0%BB%D0%BE%D0%B6%D0%B5%D0%BD%D0%B8%D1%8F.pdf" office:name=""><text:span text:style-name="Definition">26.5 «Патентная система налогообложения» Налогового кодекса Российской Федерации (далее - НК РФ).</text:span></text:a></text:p>
      <text:p text:style-name="Text_20_body"><text:line-break/></text:p>
      <text:h text:style-name="Heading_20_4" text:outline-level="4"><text:bookmark-start text:name="патентная-система-налогообложения-экономически-выгодна-для-индивидуальных-предпринимателей-по-ряду-причин-а-именно"/>ПАТЕНТНАЯ СИСТЕМА НАЛОГООБЛОЖЕНИЯ ЭКОНОМИЧЕСКИ ВЫГОДНА ДЛЯ ИНДИВИДУАЛЬНЫХ ПРЕДПРИНИМАТЕЛЕЙ ПО РЯДУ ПРИЧИН, А ИМЕННО:<text:bookmark-end text:name="патентная-система-налогообложения-экономически-выгодна-для-индивидуальных-предпринимателей-по-ряду-причин-а-именно"/></text:h>
      <text:list text:style-name="L1">
        <text:list-item>
          <text:p text:style-name="P1"><text:line-break/></text:p>
        </text:list-item>
        <text:list-item>
          <text:p text:style-name="P1">нет необходимости заполнять налоговую декларацию и подавать ее в налоговую;</text:p>
        </text:list-item>
        <text:list-item>
          <text:p text:style-name="P1">простая форма учёта (можно не нанимать бухгалтера, достаточно просто вести книгу учета доходов);</text:p>
        </text:list-item>
        <text:list-item>
          <text:p text:style-name="P1">нет необходимости использовать контрольно-кассовую технику;</text:p>
        </text:list-item>
        <text:list-item>
          <text:p text:style-name="P1">освобождение от уплаты 3-х налогов (НДС, НДФЛ по виду деятельности патента и налога на имущество, используемого в выполнении работ по приобретенному патенту);</text:p>
        </text:list-item>
        <text:list-item>
          <text:p text:style-name="P1">освобождение от уплаты торгового сбора, который введен в городе Москве с 1 июля 2015 г.</text:p>
        </text:list-item>
      </text:list>
      <text:list text:style-name="L2">
</text:list>
      <text:p text:style-name="First_20_paragraph"><text:line-break/></text:p>
      <text:p text:style-name="Text_20_body">ПЛАТЕЛЬЩИКИ НАЛОГА</text:p>
      <text:h text:style-name="Heading_20_4" text:outline-level="4"><text:bookmark-start text:name="индивидуальные-предприниматели-перешедшие-на-патентную-систему-налогообложения"/>ИНДИВИДУАЛЬНЫЕ ПРЕДПРИНИМАТЕЛИ, ПЕРЕШЕДШИЕ НА ПАТЕНТНУЮ СИСТЕМУ НАЛОГООБЛОЖЕНИЯ<text:bookmark-end text:name="индивидуальные-предприниматели-перешедшие-на-патентную-систему-налогообложения"/></text:h>
      <text:p text:style-name="First_20_paragraph">ОБЪЕКТ НАЛОГООБЛОЖЕНИЯ</text:p>
      <text:p text:style-name="Text_20_body">Объектом налогообложения признается потенциально возможный к получению годовой доход индивидуального предпринимателя по соответствующему виду предпринимательской деятельности, установленный законом субъекта Российской Федерации (на территории города Москвы – <text:a xlink:type="simple" xlink:href="http://depr.mos.ru/legislation/normative-legal-acts-of-moscow/1433688/" office:name=""><text:span text:style-name="Definition">Законом города Москвы от 31.10.2012 № 53 «О патентной системе налогообложения»</text:span></text:a>).</text:p>
      <text:p text:style-name="Text_20_body">НАЛОГОВАЯ БАЗА</text:p>
      <text:h text:style-name="Heading_20_4" text:outline-level="4"><text:bookmark-start text:name="налоговая-база-определяется-как-денежное-выражение"/>НАЛОГОВАЯ БАЗА ОПРЕДЕЛЯЕТСЯ КАК ДЕНЕЖНОЕ ВЫРАЖЕНИЕ<text:bookmark-end text:name="налоговая-база-определяется-как-денежное-выражение"/></text:h>
      <text:p text:style-name="First_20_paragraph">потенциально возможного к получению годового дохода индивидуальным предпринимателем по виду предпринимательской деятельности, в отношении которого применяется патентная система налогообложения, устанавливаемого на календарный год законом субъекта Российской Федерации (на территории города Москвы –<text:a xlink:type="simple" xlink:href="http://depr.mos.ru/legislation/normative-legal-acts-of-moscow/1433688/" office:name=""><text:span text:style-name="Definition">Законом города Москвы от 31.10.2012 № 53 «О патентной системе налогообложения»</text:span></text:a>).</text:p>
      <text:p text:style-name="Text_20_body">НАЛОГОВЫЙ ПЕРИОД</text:p>
      <text:h text:style-name="Heading_20_4" text:outline-level="4"><text:bookmark-start text:name="если-патент-выдан-на-срок-менее-календарного-года-налоговым-периодом-признается-срок-на-который-выдан-патент-налоговый-период-или"/>ЕСЛИ ПАТЕНТ ВЫДАН НА СРОК МЕНЕЕ КАЛЕНДАРНОГО ГОДА, НАЛОГОВЫМ ПЕРИОДОМ ПРИЗНАЕТСЯ СРОК, НА КОТОРЫЙ ВЫДАН ПАТЕНТ: НАЛОГОВЫЙ ПЕРИОД или<text:bookmark-end text:name="если-патент-выдан-на-срок-менее-календарного-года-налоговым-периодом-признается-срок-на-который-выдан-патент-налоговый-период-или"/></text:h>
      <text:h text:style-name="Heading_20_4" text:outline-level="4"><text:bookmark-start text:name="календарный-год"/>КАЛЕНДАРНЫЙ ГОД<text:bookmark-end text:name="календарный-год"/></text:h>
      <text:p text:style-name="First_20_paragraph"><text:a xlink:type="simple" xlink:href="http://drive.google.com/file/d/0B_3oDHzLsBVlTGdQa0xxRVdVT0E/view?usp=sharing" office:name=""><text:span text:style-name="Definition">Патентная система налогообложения</text:span></text:a> - презентация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ibirevo.mos.ru/presscenter/news/detail/2355830.html" office:name=""><text:span text:style-name="Definition">http://bibirevo.mos.ru/presscenter/news/detail/2355830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4:13Z</meta:creation-date>
    <dc:date>2025-04-10T00:04:13Z</dc:date>
  </office:meta>
</office:document-meta>
</file>