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эксперимент-по-установке-палаток-нового-образца-в-цао-доказал-свою-эффективность"/>Эксперимент по установке палаток нового образца в ЦАО доказал свою эффективность<text:bookmark-end text:name="эксперимент-по-установке-палаток-нового-образца-в-цао-доказал-свою-эффективность"/></text:h>
      <text:p text:style-name="First_20_paragraph">10.11.2015</text:p>
      <text:p text:style-name="Text_20_body">Мэр Москвы Сергей Собянин осмотрен новые торговые палатки в центре Москвы, которые были установлены в рамках эксперимента в Центральном административном округе.</text:p>
      <text:p text:style-name="Text_20_body">«Мы выработали новый дизайн мелкорозничной торговли, более современный, киоски оснащены всем необходимым торговым оборудованием, подключены к сетям. Это означает, что те, кто выиграл на аукционе это место, им уже не нужно дополнительно согласовывать ничего ни с кем из чиновников. Приходит, ключом открывает, начинает работать, - это во-первых. Во-вторых, мы заключаем долгосрочные договора на пять лет, что, конечно, можно уже планировать достойно свой бизнес», - отметил Сергей Собянин.</text:p>
      <text:p text:style-name="Text_20_body">Эксперимент начался в соответствии с п. 10 Антикризисного плана Правительства Москвы (п.10), когда Департаментом торговли и услуг и другими государственными заказчиками были разработаны, закуплены и установлены нестационарные торговые объекты (НТО), оснащённые всем необходимым торгово-технологическим оборудованием и подключенные к электрическим сетям. Право на торговлю в новых НТО было разыграно в ходе открытых аукционов, проведенных в электронном виде.</text:p>
      <text:p text:style-name="Text_20_body">По просьбам предпринимателей срок договора на право торговли был увеличен с 3 до 5 лет. Размещение палаток осуществлялось с учетом требований сохранения архитектурного облика города. Также палатки не должны создавать препятствий для пешеходов и транспорта.</text:p>
      <text:p text:style-name="Text_20_body">Сергей Собянин подчеркнул, что со стороны города очень жестко контролируется специализация мелкорозничной торговли, в соответствии с которой к ноябрю в центре города появились 129 новых киосков – 92 павильона «Печать» и 37 другой специализации: 24 киоска «Мороженое», семь киосков «Театральные билеты», три киоска «Хлеб», два киоска «Цветы», один киоск «Овощи и фрукты».</text:p>
      <text:p text:style-name="Text_20_body">По словам Сергея Собянина, эксперимент с палатками в Центральном округе показал большой интерес бизнеса к новому формату торговли. Поэтому в течение 2016 года палатки нового образца появятся во всех районах Москвы. Кроме того, в настоящее время изучается возможность возрождения мобильной торговли, которая призвана восполнить дефицит торговых мест, существующий в отдельных районах Москвы.</text:p>
      <text:p text:style-name="Text_20_body"><text:line-break/></text:p>
      <text:p text:style-name="Text_20_body">Адрес страницы: <text:a xlink:type="simple" xlink:href="http://bibirevo.mos.ru/presscenter/news/detail/2289030.html" office:name=""><text:span text:style-name="Definition">http://bibirevo.mos.ru/presscenter/news/detail/2289030.html</text:span></text:a></text:p>
      <text:p text:style-name="Text_20_body"><text:a xlink:type="simple" xlink:href="http://bibirevo.mos.ru" office:name=""><text:span text:style-name="Definition">Управа района Бибире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7-02T19:36:08Z</meta:creation-date>
    <dc:date>2024-07-02T19:36:08Z</dc:date>
  </office:meta>
</office:document-meta>
</file>