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ласти-столицы-объявили-конкурсы-на-размещение-елочных-базаров"/>Власти столицы объявили конкурсы на размещение елочных базаров<text:bookmark-end text:name="власти-столицы-объявили-конкурсы-на-размещение-елочных-базаров"/></text:h>
      <text:p text:style-name="First_20_paragraph">02.10.2015</text:p>
      <text:p text:style-name="Text_20_body">Власти Москвы выставили на торги 219 мест для размещению елочных базаров. Об этом в четверг, 1 октября, сообщила пресс-служба тендерного комитета. </text:p>
      <text:p text:style-name="Text_20_body">«Впервые Москва предпринимает попытку централизовать продажу права размещения нестационарных торговых объектов «Елочные базары» и объявляет 219 электронных аукционов», - сказал руководитель департамента Москвы по конкурентной политике Геннадий Дегтев. </text:p>
      <text:p text:style-name="Text_20_body">Первые 82 аукциона пройдут 28 октября (Северный, Северо-Восточный, Юго-Восточный, Южный и Зеленоградский административные округа). Заявки на участие в этих электронных торгах принимаются до 26 октября. </text:p>
      <text:p text:style-name="Text_20_body">Следующие торги пройдут 3 ноября, заявки принимают до 30 октября. На второй серии аукционов разыграют 62 объекта, которые расположены в Западном административном округе. </text:p>
      <text:p text:style-name="Text_20_body">Заключительная серия торгов на право размещения елочных базаров включает 75 лотов - они расположены в Восточном и Юго-Западном округах, а также на территории Троицкого и Новомосковского административных округов.</text:p>
      <text:p text:style-name="Text_20_body"><text:line-break/></text:p>
      <text:p text:style-name="Text_20_body">Адрес страницы: <text:a xlink:type="simple" xlink:href="http://bibirevo.mos.ru/presscenter/news/detail/2199886.html" office:name=""><text:span text:style-name="Definition">http://bibirevo.mos.ru/presscenter/news/detail/2199886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22:36:37Z</meta:creation-date>
    <dc:date>2023-06-24T22:36:37Z</dc:date>
  </office:meta>
</office:document-meta>
</file>