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межевания-квартала-ограниченного-улицами-лескова-мелиховской-белозерской-внутриквартальным-проездом"/>Заключение по результатам публичных слушаний по проекту межевания квартала, ограниченного улицами: Лескова, Мелиховской, Белозерской, внутриквартальным проездом<text:bookmark-end text:name="заключение-по-результатам-публичных-слушаний-по-проекту-межевания-квартала-ограниченного-улицами-лескова-мелиховской-белозерской-внутриквартальным-проездом"/></text:h>
      <text:p text:style-name="First_20_paragraph">24.03.2015</text:p>
      <text:p text:style-name="Text_20_body"><text:span text:style-name="T1">«УТВЕРЖДАЮ»</text:span></text:p>
      <text:p text:style-name="Text_20_body"><text:span text:style-name="T1">Председатель Комиссии по вопросам градостроительства, землепользования и застройки при Правительстве Москвы в Северо-Восточном административном округе города Москвы</text:span></text:p>
      <text:p text:style-name="Text_20_body"><text:span text:style-name="T1"> </text:span></text:p>
      <text:p text:style-name="Text_20_body"><text:span text:style-name="T2">(подпись на оригинале)</text:span> <text:span text:style-name="T1">В.Ю. Виноградов</text:span></text:p>
      <text:p text:style-name="Text_20_body"><text:span text:style-name="T1">«11» марта 2015 года</text:span></text:p>
      <text:p text:style-name="Text_20_body"><text:span text:style-name="T1"> </text:span></text:p>
      <text:p text:style-name="Text_20_body"><text:span text:style-name="T1">ЗАКЛЮЧЕНИЕ</text:span></text:p>
      <text:p text:style-name="Text_20_body"><text:span text:style-name="T1">по результатам публичных слушаний</text:span></text:p>
      <text:p text:style-name="Text_20_body"><text:span text:style-name="T1">по проекту межевания квартала, ограниченного улицами: Лескова, Мелиховской, Белозерской, внутриквартальным проездом</text:span></text:p>
      <text:p text:style-name="Text_20_body"> </text:p>
      <text:p text:style-name="Text_20_body"><text:span text:style-name="T1">Общие сведения о проекте, представленном на публичные слушания, территория разработки</text:span>: картографические и текстовые (табличные) обосновывающие материалы для рассмотрения проекта межевания квартала, ограниченного улицами: Лескова, Мелиховской, Белозерской, внутриквартальным проездом.</text:p>
      <text:p text:style-name="Text_20_body"><text:span text:style-name="T1">Сроки разработки:</text:span>  2014г.</text:p>
      <text:p text:style-name="Text_20_body"><text:span text:style-name="T1">Организация-заказчик:</text:span> Департамент городского имущества города Москвы (ДГИ). Адрес: 115054, г. Москва, Бахрушина улица, д. 20, тел.: 8(495)959-18-88, факс: 8(495)959-19-82; электронный адрес: <text:a xlink:type="simple" xlink:href="mailto:dgi@mos.ru" office:name=""><text:span text:style-name="Definition">dgi@mos.ru</text:span></text:a>.</text:p>
      <text:p text:style-name="Text_20_body"><text:span text:style-name="T1">Организация-разработчик:</text:span> ГУП города Москвы Управление по проектированию общественных зданий и сооружений «МОСПРОЕКТ-2» имени М.В. Посохина Адрес: 123056, г. Москва, 2-ая Брестская ул., д. 5,<text:line-break/>стр. 1, 8(499) 251-81-87, электронный адрес: <text:a xlink:type="simple" xlink:href="mailto:info@mosproject2.ru" office:name=""><text:span text:style-name="Definition">info@mosproject2.ru</text:span></text:a>.</text:p>
      <text:p text:style-name="Text_20_body"><text:span text:style-name="T1">Сроки проведения публичных слушаний:</text:span> оповещение размещено в газете «Звездный бульвар» № 3 (417) выход в свет 2.02.2015, экспозиция - с 09.02.2015 по 18.02.2015, собрание – 24.02.2015 года.</text:p>
      <text:p text:style-name="Text_20_body"><text:span text:style-name="T1">Формы оповещения о проведении публичных слушаний:</text:span> оповещение размещено в газете «Звездный бульвар» № 3 (417) выход в свет 2.02.2015, официальный сайт управы района Бибирево, объявления на информационных стендах и подъездах жилых домов района, послано оповещение в Московскую городскую Думу и муниципальное Собрание внутригородского муниципального образования Бибирево в городе Москве.</text:p>
      <text:p text:style-name="Text_20_body"><text:span text:style-name="T1">Сведения о проведении экспозиции:</text:span></text:p>
      <text:p text:style-name="Text_20_body"><text:span text:style-name="T1">Экспозиция</text:span> проведена с 09.02.2015 по 18.02.2015 по адресу:<text:line-break/>г. Москва, ул. Пришвина, д. 12, корп. 2, здание управы района Бибирево, часы работы 8:00 – 17:00 (понедельник – четверг), 8:00 – 15:45 (пятница), суббота, воскресенье – выходные дни.</text:p>
      <text:p text:style-name="Text_20_body"><text:span text:style-name="T1">Экспозицию</text:span> посетило <text:span text:style-name="T3">0 человек</text:span>, количество записей в книге учета посетителей и записи предложений и замечаний оставили <text:span text:style-name="T3">0 человек</text:span>.</text:p>
      <text:p text:style-name="Text_20_body"> <text:span text:style-name="T1"> </text:span></text:p>
      <text:p text:style-name="Text_20_body"><text:span text:style-name="T1">Сведения о проведении собрания:</text:span></text:p>
      <text:p text:style-name="Text_20_body"><text:span text:style-name="T1">Собрание</text:span> проведено 24.02.2015 по адресу: г. Москва, ул. Пришвина,<text:line-break/>д. 12, корп. 2, здание управы района Бибирево (актовый зал) в 19:00.</text:p>
      <text:p text:style-name="Text_20_body"><text:span text:style-name="T1">В собрании</text:span> приняло участие <text:span text:style-name="T1">всего </text:span><text:span text:style-name="T3">31 человек</text:span>, из них зарегистрировались: жители – <text:span text:style-name="T3">24 человека</text:span>; правообладатели земельных участков, объектов капитального строительства, жилых и нежилых помещений на территории района Бибирево – <text:span text:style-name="T3">0 человек</text:span>; депутаты муниципального Собрания внутригородского муниципального образования «Бибирево» в городе Москве – <text:span text:style-name="T3">1 человек.</text:span></text:p>
      <text:p text:style-name="Text_20_body">На собрании присутствовали представители органов исполнительной власти – <text:span text:style-name="T3">6 человек</text:span>.</text:p>
      <text:p text:style-name="Text_20_body"><text:span text:style-name="T1">После проведения собрания предложений и замечаний не поступало.</text:span></text:p>
      <text:p text:style-name="Text_20_body"><text:span text:style-name="T1"> </text:span></text:p>
      <text:p text:style-name="Text_20_body"><text:span text:style-name="T1">Сведения о протоколе публичных слушаний:</text:span> Протокол публичных слушаний по проекту межевания квартала, ограниченного улицами: Лескова, Мелиховской, Белозерской, внутриквартальным проездом утвержден председателем Комиссии при Правительстве Москвы по вопросам градостроительства, землепользования и застройки в Северо-Восточном административном округе города Москвы В.Ю. Виноградовым<text:line-break/>(протокол от 5 марта 2015 года № 2/3).</text:p>
      <text:p text:style-name="Text_20_body">  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Предложения и замечания участников публичных слушаний</text:span></text:p>
          </table:table-cell>
          <table:table-cell table:style-name="TableRowCell" office:value-type="string">
            <text:p text:style-name="Table_20_Contents"><text:span text:style-name="T1">количество</text:span></text:p>
          </table:table-cell>
          <table:table-cell table:style-name="TableRowCell" office:value-type="string">
            <text:p text:style-name="Table_20_Contents"><text:span text:style-name="T1">Выводы Окружной комиссии</text:span></text:p>
          </table:table-cell>
        </table:table-row>
        <table:table-row>
          <table:table-cell table:style-name="TableRowCell" office:value-type="string">
            <text:p text:style-name="Table_20_Contents">За проект межевания,</text:p>
            <text:p text:style-name="Table_20_Contents">с проектом межевания ознакомлен, не возражаю, замечаний не имею</text:p>
          </table:table-cell>
          <table:table-cell table:style-name="TableRowCell" office:value-type="string">
            <text:p text:style-name="Table_20_Contents"><text:span text:style-name="T1">24</text:span>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</table:table>
      <text:p text:style-name="First_20_paragraph"> </text:p>
      <text:p text:style-name="Text_20_body">  </text:p>
      <text:p text:style-name="Text_20_body"><text:span text:style-name="T1">Выводы и рекомендации Окружной комиссии по проведению публичных слушаний:</text:span></text:p>
      <text:p text:style-name="Text_20_body"><text:span text:style-name="T1"> </text:span></text:p>
      <text:p text:style-name="Text_20_body">1. Считать, что публичные слушания по проекту межевания квартала, ограниченного улицами: Лескова, Мелиховской, Белозерской, внутриквартальным проездом - проведены в соответствии с градостроительным законодательством.</text:p>
      <text:p text:style-name="Text_20_body">2. Одобрить проект межевания квартала, ограниченного улицами: Лескова, Мелиховской, Белозерской, внутриквартальным проездом.</text:p>
      <text:p text:style-name="Text_20_body"><text:span text:style-name="T1">  </text:span></text:p>
      <text:p text:style-name="Text_20_body"><text:span text:style-name="T1">Подписи членов комиссии на оригинале.</text:span></text:p>
      <text:p text:style-name="Text_20_body"><text:line-break/></text:p>
      <text:p text:style-name="Text_20_body">Адрес страницы: <text:a xlink:type="simple" xlink:href="http://bibirevo.mos.ru/presscenter/news/detail/1683398.html" office:name=""><text:span text:style-name="Definition">http://bibirevo.mos.ru/presscenter/news/detail/1683398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15:31:08Z</meta:creation-date>
    <dc:date>2023-09-19T15:31:08Z</dc:date>
  </office:meta>
</office:document-meta>
</file>