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свао-проходит-акция-ветераны-нашего-округа"/>В СВАО проходит акция "Ветераны нашего округа"<text:bookmark-end text:name="в-свао-проходит-акция-ветераны-нашего-округа"/></text:h>
      <text:p text:style-name="First_20_paragraph">13.03.2015</text:p>
      <text:p text:style-name="Text_20_body">В рамках акции "Ветераны нашего округа", приуроченной к празднованию 70-летия Победы в Великой Отечественной войне, сотрудники Управления МЧС по СВАО и огнеборцы пожарной части № 59 побывали в гостях у ветерана пожарной охраны и Великой Отечественной войны Ивана Саввича Горянского, чтобы вручить памятные подарки и пообщаться с героическим человеком.</text:p>
      <text:p text:style-name="Text_20_body">Иван Саввич поделились воспоминаниями о фронтовых буднях и службе в послевоенное время. Глядя на ветеранов, поражаешься их стойкости, открытости и душевной теплоте. Их не сломили жизненные обстоятельства, они одержали верх над всеми трудностями, также, как великий народ нашей страны в Великой Отечественной войне. Иван Саввич имеет 14 наград, в том числе Орден «Красной звезды» и «Великой Отечественной войны 2 степени», медали «За победу над Германией» и «За взятие Берлина».</text:p>
      <text:p text:style-name="Text_20_body">Также посетили сотрудники Управления МЧС по СВАО ветерана пожарной охраны и Великой Отечественной войны Перхуна Ивана Ивановича, проживающего в районе «Свиблово».</text:p>
      <text:p text:style-name="Text_20_body">Иван Иванович попал на фронт в 1943 году, воевал в составе двенадцатой артиллеристской дивизии, был связистом. Во время победы над фашистскими оккупантами находился в Берлине. Наш любимый ветеран имеет 14 наград, в том числе орден «Великой отечественной войны 2 степени», медали «За отвагу», «За победу над Германией», «Медаль Жукова», «За взятие Берлина», «За освобождение Варшавы».</text:p>
      <text:p text:style-name="Text_20_body">Желаем нашим ветеранам крепкого здоровья и неиссякаемой энергии! Мы очень гордимся, что нам посчастливилось узнать этих героических людей!</text:p>
      <text:p text:style-name="Text_20_body">Алена Баденко</text:p>
      <text:p text:style-name="Text_20_body">Пресс-служба Управления по СВАО ГУ МЧС России по г. Москве</text:p>
      <text:p text:style-name="Text_20_body">        </text:p>
      <text:p text:style-name="Text_20_body"><text:line-break/></text:p>
      <text:p text:style-name="Text_20_body">Адрес страницы: <text:a xlink:type="simple" xlink:href="http://bibirevo.mos.ru/presscenter/news/detail/1652737.html" office:name=""><text:span text:style-name="Definition">http://bibirevo.mos.ru/presscenter/news/detail/1652737.html</text:span></text:a></text:p>
      <text:p text:style-name="Text_20_body"><text:a xlink:type="simple" xlink:href="http://bibirevo.mos.ru" office:name=""><text:span text:style-name="Definition">Управа района Бибир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3T23:09:07Z</meta:creation-date>
    <dc:date>2023-08-13T23:09:07Z</dc:date>
  </office:meta>
</office:document-meta>
</file>