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россия-отметит-день-войск-гражданской-обороны"/>4 октября Россия отметит День войск гражданской обороны<text:bookmark-end text:name="октября-россия-отметит-день-войск-гражданской-обороны"/></text:h>
      <text:p text:style-name="First_20_paragraph">30.09.2014</text:p>
      <text:p text:style-name="Text_20_body">4 октября отмечается Всероссийский праздник – День войск гражданской обороны! В рамках этого праздника 4 октября 2014 года на территории Северо-Восточного округа пройдет ряд мероприятий:</text:p>
      <text:p text:style-name="Text_20_body">с 14.00 до 18.00 будет организовано проведение показного занятия по организации развертывания пункта выдачи воды населению с привлечением окружных управлений и служб, по адресу: г. Москва, ул. 2-я Ямская д. 15.</text:p>
      <text:p text:style-name="Text_20_body">с 11.00 до 15.00 пройдут занятия с местными жителями близлежащих домов, приписанных к защитному сооружению гражданской обороны (ЗС ГО) расположенного по адресу: г. Москва, СВАО, Алтуфьевское шоссе д. 87/89 на тему «О порядке укрытия населения в защитном сооружении гражданской обороны в условиях военного времени».</text:p>
      <text:p text:style-name="Text_20_body">Также для жителей округа во всех учебно-консультационных пунктах будет организован показ информационных и документальных фильмов по тематике гражданской обороны, чтобы в очередной раз напомнить об опасностях, возникающих при ведении военных действий или вследствие этих действий.</text:p>
      <text:p text:style-name="Text_20_body"><text:line-break/></text:p>
      <text:p text:style-name="Text_20_body">Адрес страницы: <text:a xlink:type="simple" xlink:href="http://bibirevo.mos.ru/presscenter/news/detail/1317885.html" office:name=""><text:span text:style-name="Definition">http://bibirevo.mos.ru/presscenter/news/detail/1317885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08:52:53Z</meta:creation-date>
    <dc:date>2023-09-25T08:52:53Z</dc:date>
  </office:meta>
</office:document-meta>
</file>