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ртовал-прием-заявок-на-участие-в-ежегодном-городском-смотре-информируем-из-первых-рук"/>Стартовал прием заявок на участие в ежегодном городском смотре «Информируем из первых рук»<text:bookmark-end text:name="стартовал-прием-заявок-на-участие-в-ежегодном-городском-смотре-информируем-из-первых-рук"/></text:h>
      <text:p text:style-name="First_20_paragraph">30.09.2014</text:p>
      <text:p text:style-name="Text_20_body"><text:span text:style-name="T1">Департамент средств массовой информации и рекламы города Москвы объявляет о начале приема заявок на участие в ежегодном городском смотре окружных и районных СМИ «Информируем из первых рук».</text:span></text:p>
      <text:p text:style-name="Text_20_body">Смотр проводится при участии Департамента территориальных органов исполнительной власти города Москвы, Пресс-службы Мэра и Правительства Москвы.</text:p>
      <text:p text:style-name="Text_20_body">Целью смотра «Информируем из первых рук» является стимулирование и повышение эффективности работы окружных и районных СМИ по информированию жителей города Москвы о проводимой в городе социально-экономической политике и деятельности городских и территориальных органов исполнительной власти.</text:p>
      <text:p text:style-name="Text_20_body">В этом году смотр проводится по следующим номинациям:</text:p>
      <text:p text:style-name="Text_20_body">1. «Лучшая окружная газета»;</text:p>
      <text:p text:style-name="Text_20_body">2. «Лучшая районная газета»;</text:p>
      <text:p text:style-name="Text_20_body">3. «Лучший Интернет-ресурс печатного средства массовой информации»;</text:p>
      <text:p text:style-name="Text_20_body">4. «Лучшая публикация о жизни города»;</text:p>
      <text:p text:style-name="Text_20_body">5. «Лучшая фоторабота о жизни города»;</text:p>
      <text:p text:style-name="Text_20_body">6. «Лучший телевизионный репортаж, телевизионная программа, телевизионный сюжет о жизни города»;</text:p>
      <text:p text:style-name="Text_20_body">7. «Лучший информационный Интернет-ресурс территориальных органов исполнительной власти города Москвы».</text:p>
      <text:p text:style-name="Text_20_body">Проведение смотра позволит выявить и поддержать наиболее успешные окружные и районные СМИ и при формировании городского информационного заказа опираться именно на них, сделав акцент на качество районных и окружных изданий.</text:p>
      <text:p text:style-name="Text_20_body">Итоги смотра будут подводиться в декабре текущего Городской комиссией, председателем которой является заместитель Мэра Москвы в Правительстве Москвы А.Н. Горбенко. Победители смотра, занявшие призовые места в каждой номинации, награждаются дипломами Городской комиссии и денежными поощрениями.</text:p>
      <text:p text:style-name="Text_20_body">Для участия в смотре необходимо подать заявку в срок и по установленной форме. В заявке нужно указать банковские реквизиты и контактные данные организации, ФИО и должность руководителя. Помимо этого необходимо представить краткую справку об издании, указав в ней последние достижения, а также в номинациях «Лучшая окружная газета» и «Лучшая районная газета» подшивку номеров за текущий год в одном экземпляре. Заявки, в которых отсутствует информация, предусмотренная постановлением Правительства Москвы от 20.09.2011 № 435-ПП, не будут приняты к рассмотрению.</text:p>
      <text:p text:style-name="Text_20_body">Требования к материалам на участие в смотре, а также дополнительная информация о смотре размещена на сайте Департамента средств массовой информации и рекламы города Москвы: www.dsmir.mos.ru, на сайте Информационного центра Правительства Москвы: <text:a xlink:type="simple" xlink:href="http://www.icmos.ru/" office:name=""><text:span text:style-name="Definition">www.icmos.ru</text:span></text:a>.</text:p>
      <text:p text:style-name="Text_20_body">Заявки на участие в смотре принимаются с 1 октября по 28 октября 2014 года включительно, по адресу: 119180, г. Москва, Старомонетный переулок, д.4, стр.1 с понедельника по четверг с 10-00 до 16-00, в пятницу с 10-00 до 15-00. Контакты: +7-903-123-45-21, +7-495-640-74-80, sergejknyazev2007@yandex.ru, Сергей Князев.</text:p>
      <text:p text:style-name="Text_20_body">По вопросам организации смотра также можно обращаться по телефону: (495) 633-61-40 (Пичугин Евгений Борисович).</text:p>
      <text:p text:style-name="Text_20_body">Подробную информацию можно найти на сайте Департамента средств массовой информации и рекламы города Москвы: dsmir.mos.ru</text:p>
      <text:p text:style-name="Text_20_body"><text:line-break/></text:p>
      <text:p text:style-name="Text_20_body">Адрес страницы: <text:a xlink:type="simple" xlink:href="http://bibirevo.mos.ru/presscenter/news/detail/1317511.html" office:name=""><text:span text:style-name="Definition">http://bibirevo.mos.ru/presscenter/news/detail/1317511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20:12:02Z</meta:creation-date>
    <dc:date>2023-10-10T20:12:02Z</dc:date>
  </office:meta>
</office:document-meta>
</file>