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факту-смерти-мужчины-в-бибиреве-организовали-проверку"/>По факту смерти мужчины в Бибиреве организовали проверку<text:bookmark-end text:name="по-факту-смерти-мужчины-в-бибиреве-организовали-проверку"/></text:h>
      <text:p text:style-name="First_20_paragraph">28.04.2025</text:p>
      <text:p text:style-name="Text_20_body"><text:span text:style-name="T1">28.04.2025. В Москве организована доследственная проверка по факту обнаружения тела мужчины с множественными телесными повреждениями в районе Бибирево. Об этом сообщили в пресс-службе Главного управления Следственного комитета (СК) России по столице.</text:span></text:p>
      <text:p text:style-name="Text_20_body">«24 апреля 2025 года в квартире жилого дома, расположенного на улице Мурановской в городе Москве, обнаружено тело мужчины с множественными телесными повреждениями. По данному факту Бутырским межрайонным следственным отделом следственного управления по Северо-Восточному административному округу Главного следственного управления СК России по городу Москве организована доследственная проверка», — рассказали в пресс-службе.</text:p>
      <text:p text:style-name="Text_20_body">Следователи и криминалисты столичного СК работают на месте происшествия, выполняются проверочные мероприятия, направленные на установление всех обстоятельств произошедшего.</text:p>
      <text:p text:style-name="Text_20_body"><text:line-break/></text:p>
      <text:p text:style-name="Text_20_body">Адрес страницы: <text:a xlink:type="simple" xlink:href="http://bibirevo.mos.ru/presscenter/news/detail/12938073.html" office:name=""><text:span text:style-name="Definition">http://bibirevo.mos.ru/presscenter/news/detail/12938073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8T05:25:45Z</meta:creation-date>
    <dc:date>2025-04-28T05:25:45Z</dc:date>
  </office:meta>
</office:document-meta>
</file>